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Arial" svg:font-family="Arial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Microsoft YaHei1" svg:font-family="'Microsoft YaHei'" style:font-family-generic="swiss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dp1" style:family="drawing-page">
      <style:drawing-page-properties presentation:transition-type="semi-automatic" presentation:transition-speed="fast" presentation:background-visible="true" presentation:background-objects-visible="true" draw:fill="solid" draw:fill-color="#000000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transition-type="semi-automatic" presentation:transition-speed="fast" presentation:background-visible="true" presentation:background-objects-visible="true" draw:fill="solid" draw:fill-color="#000000" presentation:display-footer="true" presentation:display-page-number="false" presentation:display-date-time="true"/>
    </style:style>
    <style:style style:name="dp4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5" style:family="drawing-page">
      <style:drawing-page-properties presentation:display-header="false" presentation:display-footer="false" presentation:display-page-number="false" presentation:display-date-time="false"/>
    </style:style>
    <style:style style:name="dp6" style:family="drawing-page">
      <style:drawing-page-properties presentation:display-header="false" presentation:display-footer="true" presentation:display-page-number="false" presentation:display-date-time="true"/>
    </style:style>
    <number:date-style style:name="D3">
      <number:day number:style="long"/>
      <number:text>.</number:text>
      <number:month number:style="long"/>
      <number:text>.</number:text>
      <number:year/>
    </number:date-style>
    <style:style style:name="gr1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2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3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4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5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6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7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8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9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0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1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2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3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4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5" style:family="graphic" style:parent-style-name="standard" style:list-style-name="L3">
      <style:graphic-properties draw:stroke="none" draw:fill="none" draw:fill-color="#ffffff" draw:textarea-horizontal-align="justify" draw:textarea-vertical-align="top" draw:auto-grow-height="false" fo:min-height="17.75cm" fo:min-width="12.398cm" fo:padding-top="0.125cm" fo:padding-bottom="0.125cm" fo:padding-left="0.25cm" fo:padding-right="0.25cm" fo:wrap-option="wrap" draw:shadow-color="#808080"/>
      <style:paragraph-properties style:writing-mode="lr-tb"/>
    </style:style>
    <style:style style:name="gr16" style:family="graphic" style:parent-style-name="standard" style:list-style-name="L4">
      <style:graphic-properties draw:stroke="none" draw:fill="none" draw:fill-color="#ffffff" draw:textarea-horizontal-align="justify" draw:textarea-vertical-align="top" draw:auto-grow-height="false" fo:min-height="17.671cm" fo:min-width="12.2cm" fo:padding-top="0.125cm" fo:padding-bottom="0.125cm" fo:padding-left="0.25cm" fo:padding-right="0.25cm" fo:wrap-option="wrap" draw:shadow-color="#808080"/>
      <style:paragraph-properties style:writing-mode="lr-tb"/>
    </style:style>
    <style:style style:name="gr17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8" style:family="graphic" style:parent-style-name="standard" style:list-style-name="L5">
      <style:graphic-properties draw:stroke="none" draw:fill="none" draw:fill-color="#ffffff" draw:textarea-horizontal-align="justify" draw:textarea-vertical-align="bottom" draw:auto-grow-height="false" fo:min-height="1.261cm" fo:min-width="8.259cm" fo:padding-top="0cm" fo:padding-bottom="0cm" fo:padding-left="0cm" fo:padding-right="0cm" fo:wrap-option="wrap" draw:shadow-color="#808080"/>
      <style:paragraph-properties style:writing-mode="lr-tb"/>
    </style:style>
    <style:style style:name="gr19" style:family="graphic" style:parent-style-name="standard">
      <style:graphic-properties draw:stroke="solid" svg:stroke-width="0.026cm" svg:stroke-color="#000000" svg:stroke-opacity="100%" draw:stroke-linejoin="miter" draw:fill="solid" draw:fill-color="#ffffff" draw:textarea-horizontal-align="left" draw:textarea-vertical-align="middle" draw:auto-grow-height="false" fo:min-height="7.884cm" fo:min-width="5.978cm" fo:padding-top="0.13cm" fo:padding-bottom="0.13cm" fo:padding-left="0.25cm" fo:padding-right="0.25cm" fo:wrap-option="no-wrap" draw:shadow-color="#808080"/>
    </style:style>
    <style:style style:name="gr20" style:family="graphic" style:parent-style-name="standard" style:list-style-name="L3">
      <style:graphic-properties draw:stroke="none" draw:fill="none" draw:fill-color="#ffffff" draw:textarea-horizontal-align="justify" draw:textarea-vertical-align="top" draw:auto-grow-height="false" fo:min-height="17.75cm" fo:min-width="12.398cm" fo:padding-top="0.125cm" fo:padding-bottom="0.125cm" fo:padding-left="0.25cm" fo:padding-right="0.25cm" fo:wrap-option="wrap" draw:shadow-color="#808080"/>
      <style:paragraph-properties style:writing-mode="lr-tb"/>
    </style:style>
    <style:style style:name="gr21" style:family="graphic" style:parent-style-name="standard" style:list-style-name="L4">
      <style:graphic-properties draw:stroke="none" draw:fill="none" draw:fill-color="#ffffff" draw:textarea-horizontal-align="justify" draw:textarea-vertical-align="top" draw:auto-grow-height="false" fo:min-height="17.671cm" fo:min-width="12.2cm" fo:padding-top="0.125cm" fo:padding-bottom="0.125cm" fo:padding-left="0.25cm" fo:padding-right="0.25cm" fo:wrap-option="wrap" draw:shadow-color="#808080"/>
      <style:paragraph-properties style:writing-mode="lr-tb"/>
    </style:style>
    <style:style style:name="gr22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23" style:family="graphic" style:parent-style-name="standard" style:list-style-name="L5">
      <style:graphic-properties draw:stroke="none" draw:fill="none" draw:fill-color="#ffffff" draw:textarea-horizontal-align="justify" draw:textarea-vertical-align="bottom" draw:auto-grow-height="false" fo:min-height="1.261cm" fo:min-width="8.259cm" fo:padding-top="0cm" fo:padding-bottom="0cm" fo:padding-left="0cm" fo:padding-right="0cm" fo:wrap-option="wrap" draw:shadow-color="#808080"/>
      <style:paragraph-properties style:writing-mode="lr-tb"/>
    </style:style>
    <style:style style:name="gr24" style:family="graphic" style:parent-style-name="standard" style:list-style-name="L3">
      <style:graphic-properties draw:stroke="none" draw:fill="none" draw:fill-color="#ffffff" draw:textarea-horizontal-align="justify" draw:textarea-vertical-align="top" draw:auto-grow-height="false" fo:min-height="16.829cm" fo:min-width="13.131cm" fo:padding-top="0.125cm" fo:padding-bottom="0.125cm" fo:padding-left="0.25cm" fo:padding-right="0.25cm" fo:wrap-option="wrap" draw:shadow-color="#808080"/>
      <style:paragraph-properties style:writing-mode="lr-tb"/>
    </style:style>
    <style:style style:name="gr25" style:family="graphic" style:parent-style-name="standard" style:list-style-name="L4">
      <style:graphic-properties draw:stroke="none" draw:fill="none" draw:fill-color="#ffffff" draw:textarea-horizontal-align="justify" draw:textarea-vertical-align="top" draw:auto-grow-height="false" fo:min-height="16.948cm" fo:min-width="9.704cm" fo:padding-top="0.125cm" fo:padding-bottom="0.125cm" fo:padding-left="0.25cm" fo:padding-right="0.25cm" fo:wrap-option="wrap" draw:shadow-color="#808080"/>
      <style:paragraph-properties style:writing-mode="lr-tb"/>
    </style:style>
    <style:style style:name="gr26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27" style:family="graphic" style:parent-style-name="standard" style:list-style-name="L5">
      <style:graphic-properties draw:stroke="none" draw:fill="none" draw:fill-color="#ffffff" draw:textarea-horizontal-align="justify" draw:textarea-vertical-align="bottom" draw:auto-grow-height="false" fo:min-height="1.261cm" fo:min-width="8.259cm" fo:padding-top="0cm" fo:padding-bottom="0cm" fo:padding-left="0cm" fo:padding-right="0cm" fo:wrap-option="wrap" draw:shadow-color="#808080"/>
      <style:paragraph-properties style:writing-mode="lr-tb"/>
    </style:style>
    <style:style style:name="gr28" style:family="graphic" style:parent-style-name="standard" style:list-style-name="L3">
      <style:graphic-properties draw:stroke="none" draw:fill="none" draw:fill-color="#ffffff" draw:textarea-horizontal-align="justify" draw:textarea-vertical-align="top" draw:auto-grow-height="false" fo:min-height="16.754cm" fo:min-width="13.131cm" fo:padding-top="0.125cm" fo:padding-bottom="0.125cm" fo:padding-left="0.25cm" fo:padding-right="0.25cm" fo:wrap-option="wrap" draw:shadow-color="#808080"/>
      <style:paragraph-properties style:writing-mode="lr-tb"/>
    </style:style>
    <style:style style:name="gr29" style:family="graphic" style:parent-style-name="standard" style:list-style-name="L4">
      <style:graphic-properties draw:stroke="none" draw:fill="none" draw:fill-color="#ffffff" draw:textarea-horizontal-align="justify" draw:textarea-vertical-align="top" draw:auto-grow-height="false" fo:min-height="15.727cm" fo:min-width="9.704cm" fo:padding-top="0.125cm" fo:padding-bottom="0.125cm" fo:padding-left="0.25cm" fo:padding-right="0.25cm" fo:wrap-option="wrap" draw:shadow-color="#808080"/>
      <style:paragraph-properties style:writing-mode="lr-tb"/>
    </style:style>
    <style:style style:name="gr30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31" style:family="graphic" style:parent-style-name="standard" style:list-style-name="L5">
      <style:graphic-properties draw:stroke="none" draw:fill="none" draw:fill-color="#ffffff" draw:textarea-horizontal-align="justify" draw:textarea-vertical-align="bottom" draw:auto-grow-height="false" fo:min-height="1.261cm" fo:min-width="8.259cm" fo:padding-top="0cm" fo:padding-bottom="0cm" fo:padding-left="0cm" fo:padding-right="0cm" fo:wrap-option="wrap" draw:shadow-color="#808080"/>
      <style:paragraph-properties style:writing-mode="lr-tb"/>
    </style:style>
    <style:style style:name="gr32" style:family="graphic" style:parent-style-name="standard" style:list-style-name="L3">
      <style:graphic-properties draw:stroke="none" draw:fill="none" draw:fill-color="#ffffff" draw:textarea-horizontal-align="justify" draw:textarea-vertical-align="top" draw:auto-grow-height="false" fo:min-height="16.754cm" fo:min-width="13.131cm" fo:padding-top="0.125cm" fo:padding-bottom="0.125cm" fo:padding-left="0.25cm" fo:padding-right="0.25cm" fo:wrap-option="wrap" draw:shadow-color="#808080"/>
      <style:paragraph-properties style:writing-mode="lr-tb"/>
    </style:style>
    <style:style style:name="gr33" style:family="graphic" style:parent-style-name="standard" style:list-style-name="L4">
      <style:graphic-properties draw:stroke="none" draw:fill="none" draw:fill-color="#ffffff" draw:textarea-horizontal-align="justify" draw:textarea-vertical-align="top" draw:auto-grow-height="false" fo:min-height="16.948cm" fo:min-width="9.699cm" fo:padding-top="0.125cm" fo:padding-bottom="0.125cm" fo:padding-left="0.25cm" fo:padding-right="0.25cm" fo:wrap-option="wrap" draw:shadow-color="#808080"/>
      <style:paragraph-properties style:writing-mode="lr-tb"/>
    </style:style>
    <style:style style:name="gr34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35" style:family="graphic" style:parent-style-name="standard" style:list-style-name="L5">
      <style:graphic-properties draw:stroke="none" draw:fill="none" draw:fill-color="#ffffff" draw:textarea-horizontal-align="justify" draw:textarea-vertical-align="bottom" draw:auto-grow-height="false" fo:min-height="1.261cm" fo:min-width="8.259cm" fo:padding-top="0cm" fo:padding-bottom="0cm" fo:padding-left="0cm" fo:padding-right="0cm" fo:wrap-option="wrap" draw:shadow-color="#808080"/>
      <style:paragraph-properties style:writing-mode="lr-tb"/>
    </style:style>
    <style:style style:name="gr36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37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38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39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40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41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42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43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44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45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46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47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48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49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50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51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52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53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54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55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56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57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58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59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60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61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62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63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64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65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66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67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68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69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70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71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72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73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74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75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76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77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78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79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80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81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82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83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84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85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86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87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88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89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90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91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92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93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94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95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96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97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98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99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00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01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02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03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04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05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06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07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08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09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10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11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12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13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14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15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16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17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18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19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20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21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22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23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24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25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26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27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28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29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30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31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32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33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34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35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36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37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38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39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40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gr141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979cm" fo:min-width="7.724cm" fo:padding-top="0.13cm" fo:padding-bottom="0.13cm" fo:padding-left="0.25cm" fo:padding-right="0.25cm" fo:wrap-option="wrap" draw:shadow-color="#808080"/>
      <style:paragraph-properties style:writing-mode="lr-tb"/>
    </style:style>
    <style:style style:name="gr142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false" fo:min-height="18.79cm" fo:min-width="24.9cm" fo:padding-top="0.13cm" fo:padding-bottom="0.13cm" fo:padding-left="0.25cm" fo:padding-right="0.25cm" fo:wrap-option="wrap" draw:shadow-color="#808080"/>
      <style:paragraph-properties style:writing-mode="lr-tb"/>
    </style:style>
    <style:style style:name="pr1" style:family="presentation" style:parent-style-name="Domyślny-notes">
      <style:graphic-properties draw:stroke="none" draw:fill="none" draw:fill-color="#ffffff" draw:textarea-horizontal-align="justify" draw:textarea-vertical-align="middle" fo:min-height="11.43cm" draw:shadow-color="#808080"/>
      <style:paragraph-properties style:writing-mode="lr-tb"/>
    </style:style>
    <style:style style:name="pr2" style:family="presentation" style:parent-style-name="Domyślny-title">
      <style:graphic-properties draw:stroke="none" draw:fill="none" draw:fill-color="#ffffff" draw:textarea-horizontal-align="justify" draw:textarea-vertical-align="middle" draw:auto-grow-height="false" draw:auto-grow-width="false" fo:min-height="18.791cm" fo:min-width="0cm" fo:padding-top="0.13cm" fo:padding-bottom="0.13cm" fo:padding-left="0.25cm" fo:padding-right="0.25cm" fo:wrap-option="wrap" draw:shadow-color="#808080"/>
      <style:paragraph-properties style:writing-mode="lr-tb"/>
    </style:style>
    <style:style style:name="pr3" style:family="presentation" style:parent-style-name="Domyślny-notes">
      <style:graphic-properties draw:stroke="none" draw:fill="none" draw:fill-color="#ffffff" draw:textarea-horizontal-align="justify" draw:textarea-vertical-align="middle" fo:min-height="9.776cm" draw:shadow-color="#808080"/>
      <style:paragraph-properties style:writing-mode="lr-tb"/>
    </style:style>
    <style:style style:name="P1" style:family="paragraph">
      <style:paragraph-properties fo:margin-left="0cm" fo:margin-right="0cm" fo:margin-top="0.04cm" fo:margin-bottom="0.04cm" fo:text-align="center" fo:text-indent="0cm" style:punctuation-wrap="hanging" style:line-break="strict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  <style:tab-stop style:position="28.703cm"/>
          <style:tab-stop style:position="29.951cm"/>
        </style:tab-stops>
      </style:paragraph-properties>
    </style:style>
    <style:style style:name="P2" style:family="paragraph">
      <loext:graphic-properties draw:fill="none" draw:fill-color="#ffffff"/>
      <style:paragraph-properties fo:margin-left="0cm" fo:margin-right="0cm" fo:margin-top="0.04cm" fo:margin-bottom="0.04cm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  <style:tab-stop style:position="28.703cm"/>
          <style:tab-stop style:position="29.951cm"/>
        </style:tab-stops>
      </style:paragraph-properties>
    </style:style>
    <style:style style:name="P3" style:family="paragraph">
      <style:paragraph-properties fo:margin-left="0cm" fo:margin-right="0cm" fo:margin-top="0.04cm" fo:margin-bottom="0.04cm" fo:text-align="end" fo:text-indent="0cm" style:punctuation-wrap="hanging" style:line-break="strict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  <style:tab-stop style:position="28.703cm"/>
          <style:tab-stop style:position="29.951cm"/>
        </style:tab-stops>
      </style:paragraph-properties>
    </style:style>
    <style:style style:name="P4" style:family="paragraph">
      <loext:graphic-properties draw:fill="none" draw:fill-color="#ffffff"/>
      <style:paragraph-properties fo:margin-left="0cm" fo:margin-right="0cm" fo:margin-top="0.04cm" fo:margin-bottom="0.04cm" fo:text-align="end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  <style:tab-stop style:position="28.703cm"/>
          <style:tab-stop style:position="29.951cm"/>
        </style:tab-stops>
      </style:paragraph-properties>
    </style:style>
    <style:style style:name="P5" style:family="paragraph">
      <loext:graphic-properties draw:fill="none" draw:fill-color="#ffffff"/>
    </style:style>
    <style:style style:name="P6" style:family="paragraph">
      <style:paragraph-properties fo:margin-left="0cm" fo:margin-right="0cm" fo:margin-top="0.009cm" fo:margin-bottom="0.009cm" fo:line-height="100%" fo:text-align="center" fo:text-indent="0cm" style:punctuation-wrap="hanging" style:line-break="strict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7" style:family="paragraph">
      <loext:graphic-properties draw:fill="none" draw:fill-color="#ffffff"/>
      <style:paragraph-properties style:writing-mode="lr-tb" style:font-independent-line-spacing="true"/>
    </style:style>
    <style:style style:name="P8" style:family="paragraph">
      <loext:graphic-properties draw:fill="none" draw:fill-color="#ffffff"/>
      <style:text-properties fo:font-size="12pt"/>
    </style:style>
    <style:style style:name="P9" style:family="paragraph">
      <style:paragraph-properties fo:margin-left="0cm" fo:margin-right="0cm" fo:margin-top="0.273cm" fo:margin-bottom="0.529cm" fo:line-height="90%" fo:text-align="start" fo:text-indent="0cm" style:punctuation-wrap="hanging" style:line-break="strict">
        <style:tab-stops>
          <style:tab-stop style:position="0.93cm"/>
          <style:tab-stop style:position="1.221cm"/>
          <style:tab-stop style:position="2.469cm"/>
          <style:tab-stop style:position="3.717cm"/>
          <style:tab-stop style:position="4.965cm"/>
          <style:tab-stop style:position="6.213cm"/>
          <style:tab-stop style:position="7.461cm"/>
          <style:tab-stop style:position="8.709cm"/>
          <style:tab-stop style:position="9.957cm"/>
          <style:tab-stop style:position="11.205cm"/>
          <style:tab-stop style:position="12.453cm"/>
          <style:tab-stop style:position="13.701cm"/>
          <style:tab-stop style:position="14.949cm"/>
          <style:tab-stop style:position="16.197cm"/>
          <style:tab-stop style:position="17.445cm"/>
          <style:tab-stop style:position="18.693cm"/>
          <style:tab-stop style:position="19.941cm"/>
          <style:tab-stop style:position="21.189cm"/>
          <style:tab-stop style:position="22.437cm"/>
          <style:tab-stop style:position="23.685cm"/>
          <style:tab-stop style:position="24.933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10" style:family="paragraph">
      <loext:graphic-properties draw:fill="none" draw:fill-color="#ffffff"/>
      <style:paragraph-properties fo:margin-left="0cm" fo:margin-right="0cm" fo:margin-top="0.273cm" fo:margin-bottom="0.529cm" fo:line-height="90%" fo:text-align="start" fo:text-indent="0cm" style:punctuation-wrap="hanging" style:line-break="strict" style:writing-mode="lr-tb" style:font-independent-line-spacing="true">
        <style:tab-stops>
          <style:tab-stop style:position="0.93cm"/>
          <style:tab-stop style:position="1.221cm"/>
          <style:tab-stop style:position="2.469cm"/>
          <style:tab-stop style:position="3.717cm"/>
          <style:tab-stop style:position="4.965cm"/>
          <style:tab-stop style:position="6.213cm"/>
          <style:tab-stop style:position="7.461cm"/>
          <style:tab-stop style:position="8.709cm"/>
          <style:tab-stop style:position="9.957cm"/>
          <style:tab-stop style:position="11.205cm"/>
          <style:tab-stop style:position="12.453cm"/>
          <style:tab-stop style:position="13.701cm"/>
          <style:tab-stop style:position="14.949cm"/>
          <style:tab-stop style:position="16.197cm"/>
          <style:tab-stop style:position="17.445cm"/>
          <style:tab-stop style:position="18.693cm"/>
          <style:tab-stop style:position="19.941cm"/>
          <style:tab-stop style:position="21.189cm"/>
          <style:tab-stop style:position="22.437cm"/>
          <style:tab-stop style:position="23.685cm"/>
          <style:tab-stop style:position="24.933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11" style:family="paragraph">
      <style:paragraph-properties fo:margin-left="0cm" fo:margin-right="0cm" fo:margin-top="0.273cm" fo:margin-bottom="0.529cm" fo:line-height="90%" fo:text-align="start" fo:text-indent="0cm" style:punctuation-wrap="hanging" style:line-break="strict">
        <style:tab-stops>
          <style:tab-stop style:position="0.948cm"/>
          <style:tab-stop style:position="1.239cm"/>
          <style:tab-stop style:position="2.487cm"/>
          <style:tab-stop style:position="3.735cm"/>
          <style:tab-stop style:position="4.983cm"/>
          <style:tab-stop style:position="6.231cm"/>
          <style:tab-stop style:position="7.479cm"/>
          <style:tab-stop style:position="8.727cm"/>
          <style:tab-stop style:position="9.975cm"/>
          <style:tab-stop style:position="11.223cm"/>
          <style:tab-stop style:position="12.471cm"/>
          <style:tab-stop style:position="13.719cm"/>
          <style:tab-stop style:position="14.967cm"/>
          <style:tab-stop style:position="16.215cm"/>
          <style:tab-stop style:position="17.463cm"/>
          <style:tab-stop style:position="18.71cm"/>
          <style:tab-stop style:position="19.958cm"/>
          <style:tab-stop style:position="21.206cm"/>
          <style:tab-stop style:position="22.454cm"/>
          <style:tab-stop style:position="23.702cm"/>
          <style:tab-stop style:position="24.9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12" style:family="paragraph">
      <loext:graphic-properties draw:fill="none" draw:fill-color="#ffffff"/>
      <style:paragraph-properties fo:margin-left="0cm" fo:margin-right="0cm" fo:margin-top="0.273cm" fo:margin-bottom="0.529cm" fo:line-height="90%" fo:text-align="start" fo:text-indent="0cm" style:punctuation-wrap="hanging" style:line-break="strict" style:writing-mode="lr-tb" style:font-independent-line-spacing="true">
        <style:tab-stops>
          <style:tab-stop style:position="0.948cm"/>
          <style:tab-stop style:position="1.239cm"/>
          <style:tab-stop style:position="2.487cm"/>
          <style:tab-stop style:position="3.735cm"/>
          <style:tab-stop style:position="4.983cm"/>
          <style:tab-stop style:position="6.231cm"/>
          <style:tab-stop style:position="7.479cm"/>
          <style:tab-stop style:position="8.727cm"/>
          <style:tab-stop style:position="9.975cm"/>
          <style:tab-stop style:position="11.223cm"/>
          <style:tab-stop style:position="12.471cm"/>
          <style:tab-stop style:position="13.719cm"/>
          <style:tab-stop style:position="14.967cm"/>
          <style:tab-stop style:position="16.215cm"/>
          <style:tab-stop style:position="17.463cm"/>
          <style:tab-stop style:position="18.71cm"/>
          <style:tab-stop style:position="19.958cm"/>
          <style:tab-stop style:position="21.206cm"/>
          <style:tab-stop style:position="22.454cm"/>
          <style:tab-stop style:position="23.702cm"/>
          <style:tab-stop style:position="24.9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13" style:family="paragraph">
      <style:paragraph-properties fo:margin-left="0cm" fo:margin-right="0cm" fo:margin-top="0.026cm" fo:margin-bottom="0.026cm" fo:line-height="95%" fo:text-align="end" fo:text-indent="0cm" style:punctuation-wrap="simple" style:line-break="strict">
        <style:tab-stops>
          <style:tab-stop style:position="0cm"/>
          <style:tab-stop style:position="1.089cm"/>
          <style:tab-stop style:position="2.183cm"/>
          <style:tab-stop style:position="3.276cm"/>
          <style:tab-stop style:position="4.374cm"/>
          <style:tab-stop style:position="5.468cm"/>
          <style:tab-stop style:position="6.562cm"/>
          <style:tab-stop style:position="7.655cm"/>
          <style:tab-stop style:position="8.749cm"/>
          <style:tab-stop style:position="9.843cm"/>
          <style:tab-stop style:position="10.936cm"/>
          <style:tab-stop style:position="12.03cm"/>
          <style:tab-stop style:position="13.123cm"/>
          <style:tab-stop style:position="14.221cm"/>
          <style:tab-stop style:position="15.315cm"/>
          <style:tab-stop style:position="16.409cm"/>
          <style:tab-stop style:position="17.502cm"/>
          <style:tab-stop style:position="18.596cm"/>
          <style:tab-stop style:position="19.689cm"/>
          <style:tab-stop style:position="20.783cm"/>
          <style:tab-stop style:position="21.877cm"/>
          <style:tab-stop style:position="22.966cm"/>
          <style:tab-stop style:position="24.059cm"/>
          <style:tab-stop style:position="25.153cm"/>
          <style:tab-stop style:position="26.247cm"/>
          <style:tab-stop style:position="27.34cm"/>
          <style:tab-stop style:position="28.434cm"/>
          <style:tab-stop style:position="29.528cm"/>
          <style:tab-stop style:position="29.951cm"/>
        </style:tab-stops>
      </style:paragraph-properties>
    </style:style>
    <style:style style:name="P14" style:family="paragraph">
      <loext:graphic-properties draw:fill="none" draw:fill-color="#ffffff"/>
      <style:paragraph-properties fo:margin-left="0cm" fo:margin-right="0cm" fo:margin-top="0.026cm" fo:margin-bottom="0.026cm" fo:line-height="95%" fo:text-align="end" fo:text-indent="0cm" style:punctuation-wrap="simple" style:line-break="strict" style:writing-mode="lr-tb" style:font-independent-line-spacing="true">
        <style:tab-stops>
          <style:tab-stop style:position="0cm"/>
          <style:tab-stop style:position="1.089cm"/>
          <style:tab-stop style:position="2.183cm"/>
          <style:tab-stop style:position="3.276cm"/>
          <style:tab-stop style:position="4.374cm"/>
          <style:tab-stop style:position="5.468cm"/>
          <style:tab-stop style:position="6.562cm"/>
          <style:tab-stop style:position="7.655cm"/>
          <style:tab-stop style:position="8.749cm"/>
          <style:tab-stop style:position="9.843cm"/>
          <style:tab-stop style:position="10.936cm"/>
          <style:tab-stop style:position="12.03cm"/>
          <style:tab-stop style:position="13.123cm"/>
          <style:tab-stop style:position="14.221cm"/>
          <style:tab-stop style:position="15.315cm"/>
          <style:tab-stop style:position="16.409cm"/>
          <style:tab-stop style:position="17.502cm"/>
          <style:tab-stop style:position="18.596cm"/>
          <style:tab-stop style:position="19.689cm"/>
          <style:tab-stop style:position="20.783cm"/>
          <style:tab-stop style:position="21.877cm"/>
          <style:tab-stop style:position="22.966cm"/>
          <style:tab-stop style:position="24.059cm"/>
          <style:tab-stop style:position="25.153cm"/>
          <style:tab-stop style:position="26.247cm"/>
          <style:tab-stop style:position="27.34cm"/>
          <style:tab-stop style:position="28.434cm"/>
          <style:tab-stop style:position="29.528cm"/>
          <style:tab-stop style:position="29.951cm"/>
        </style:tab-stops>
      </style:paragraph-properties>
    </style:style>
    <style:style style:name="P15" style:family="paragraph">
      <loext:graphic-properties draw:fill="solid" draw:fill-color="#ffffff"/>
      <style:paragraph-properties style:writing-mode="lr-tb" style:font-independent-line-spacing="true"/>
    </style:style>
    <style:style style:name="P16" style:family="paragraph">
      <style:paragraph-properties fo:margin-left="0.93cm" fo:margin-right="0cm" fo:margin-top="0.273cm" fo:margin-bottom="0.529cm" fo:line-height="90%" fo:text-align="start" fo:text-indent="-0.926cm" style:punctuation-wrap="hanging" style:line-break="strict">
        <style:tab-stops>
          <style:tab-stop style:position="0cm"/>
          <style:tab-stop style:position="0.93cm"/>
          <style:tab-stop style:position="1.221cm"/>
          <style:tab-stop style:position="2.469cm"/>
          <style:tab-stop style:position="3.717cm"/>
          <style:tab-stop style:position="4.965cm"/>
          <style:tab-stop style:position="6.213cm"/>
          <style:tab-stop style:position="7.461cm"/>
          <style:tab-stop style:position="8.709cm"/>
          <style:tab-stop style:position="9.957cm"/>
          <style:tab-stop style:position="11.205cm"/>
          <style:tab-stop style:position="12.453cm"/>
          <style:tab-stop style:position="13.701cm"/>
          <style:tab-stop style:position="14.949cm"/>
          <style:tab-stop style:position="16.197cm"/>
          <style:tab-stop style:position="17.445cm"/>
          <style:tab-stop style:position="18.693cm"/>
          <style:tab-stop style:position="19.941cm"/>
          <style:tab-stop style:position="21.189cm"/>
          <style:tab-stop style:position="22.437cm"/>
          <style:tab-stop style:position="23.685cm"/>
          <style:tab-stop style:position="24.933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17" style:family="paragraph">
      <style:paragraph-properties fo:margin-left="0cm" fo:margin-right="0cm" fo:margin-top="0.273cm" fo:margin-bottom="0.529cm" fo:text-align="start" fo:text-indent="0cm" style:punctuation-wrap="hanging" style:line-break="strict">
        <style:tab-stops>
          <style:tab-stop style:position="0.948cm"/>
          <style:tab-stop style:position="1.239cm"/>
          <style:tab-stop style:position="2.487cm"/>
          <style:tab-stop style:position="3.735cm"/>
          <style:tab-stop style:position="4.983cm"/>
          <style:tab-stop style:position="6.231cm"/>
          <style:tab-stop style:position="7.479cm"/>
          <style:tab-stop style:position="8.727cm"/>
          <style:tab-stop style:position="9.975cm"/>
          <style:tab-stop style:position="11.223cm"/>
          <style:tab-stop style:position="12.471cm"/>
          <style:tab-stop style:position="13.719cm"/>
          <style:tab-stop style:position="14.967cm"/>
          <style:tab-stop style:position="16.215cm"/>
          <style:tab-stop style:position="17.463cm"/>
          <style:tab-stop style:position="18.71cm"/>
          <style:tab-stop style:position="19.958cm"/>
          <style:tab-stop style:position="21.206cm"/>
          <style:tab-stop style:position="22.454cm"/>
          <style:tab-stop style:position="23.702cm"/>
          <style:tab-stop style:position="24.9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18" style:family="paragraph">
      <loext:graphic-properties draw:fill="none" draw:fill-color="#ffffff"/>
      <style:paragraph-properties fo:margin-left="0cm" fo:margin-right="0cm" fo:margin-top="0.273cm" fo:margin-bottom="0.529cm" fo:text-align="start" fo:text-indent="0cm" style:punctuation-wrap="hanging" style:line-break="strict" style:writing-mode="lr-tb" style:font-independent-line-spacing="true">
        <style:tab-stops>
          <style:tab-stop style:position="0.948cm"/>
          <style:tab-stop style:position="1.239cm"/>
          <style:tab-stop style:position="2.487cm"/>
          <style:tab-stop style:position="3.735cm"/>
          <style:tab-stop style:position="4.983cm"/>
          <style:tab-stop style:position="6.231cm"/>
          <style:tab-stop style:position="7.479cm"/>
          <style:tab-stop style:position="8.727cm"/>
          <style:tab-stop style:position="9.975cm"/>
          <style:tab-stop style:position="11.223cm"/>
          <style:tab-stop style:position="12.471cm"/>
          <style:tab-stop style:position="13.719cm"/>
          <style:tab-stop style:position="14.967cm"/>
          <style:tab-stop style:position="16.215cm"/>
          <style:tab-stop style:position="17.463cm"/>
          <style:tab-stop style:position="18.71cm"/>
          <style:tab-stop style:position="19.958cm"/>
          <style:tab-stop style:position="21.206cm"/>
          <style:tab-stop style:position="22.454cm"/>
          <style:tab-stop style:position="23.702cm"/>
          <style:tab-stop style:position="24.9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19" style:family="paragraph">
      <style:paragraph-properties fo:margin-left="0cm" fo:margin-right="0cm" fo:margin-top="0.04cm" fo:margin-bottom="0.04cm" fo:line-height="95%" fo:text-align="end" fo:text-indent="0cm" style:punctuation-wrap="simple" style:line-break="strict">
        <style:tab-stops>
          <style:tab-stop style:position="0cm"/>
          <style:tab-stop style:position="1.089cm"/>
          <style:tab-stop style:position="2.183cm"/>
          <style:tab-stop style:position="3.276cm"/>
          <style:tab-stop style:position="4.374cm"/>
          <style:tab-stop style:position="5.468cm"/>
          <style:tab-stop style:position="6.562cm"/>
          <style:tab-stop style:position="7.655cm"/>
          <style:tab-stop style:position="8.749cm"/>
          <style:tab-stop style:position="9.843cm"/>
          <style:tab-stop style:position="10.936cm"/>
          <style:tab-stop style:position="12.03cm"/>
          <style:tab-stop style:position="13.123cm"/>
          <style:tab-stop style:position="14.221cm"/>
          <style:tab-stop style:position="15.315cm"/>
          <style:tab-stop style:position="16.409cm"/>
          <style:tab-stop style:position="17.502cm"/>
          <style:tab-stop style:position="18.596cm"/>
          <style:tab-stop style:position="19.689cm"/>
          <style:tab-stop style:position="20.783cm"/>
          <style:tab-stop style:position="21.877cm"/>
          <style:tab-stop style:position="22.966cm"/>
          <style:tab-stop style:position="24.059cm"/>
          <style:tab-stop style:position="25.153cm"/>
          <style:tab-stop style:position="26.247cm"/>
          <style:tab-stop style:position="27.34cm"/>
          <style:tab-stop style:position="28.434cm"/>
          <style:tab-stop style:position="29.528cm"/>
          <style:tab-stop style:position="29.951cm"/>
        </style:tab-stops>
      </style:paragraph-properties>
    </style:style>
    <style:style style:name="P20" style:family="paragraph">
      <loext:graphic-properties draw:fill="none" draw:fill-color="#ffffff"/>
      <style:paragraph-properties fo:margin-left="0cm" fo:margin-right="0cm" fo:margin-top="0.04cm" fo:margin-bottom="0.04cm" fo:line-height="95%" fo:text-align="end" fo:text-indent="0cm" style:punctuation-wrap="simple" style:line-break="strict" style:writing-mode="lr-tb" style:font-independent-line-spacing="true">
        <style:tab-stops>
          <style:tab-stop style:position="0cm"/>
          <style:tab-stop style:position="1.089cm"/>
          <style:tab-stop style:position="2.183cm"/>
          <style:tab-stop style:position="3.276cm"/>
          <style:tab-stop style:position="4.374cm"/>
          <style:tab-stop style:position="5.468cm"/>
          <style:tab-stop style:position="6.562cm"/>
          <style:tab-stop style:position="7.655cm"/>
          <style:tab-stop style:position="8.749cm"/>
          <style:tab-stop style:position="9.843cm"/>
          <style:tab-stop style:position="10.936cm"/>
          <style:tab-stop style:position="12.03cm"/>
          <style:tab-stop style:position="13.123cm"/>
          <style:tab-stop style:position="14.221cm"/>
          <style:tab-stop style:position="15.315cm"/>
          <style:tab-stop style:position="16.409cm"/>
          <style:tab-stop style:position="17.502cm"/>
          <style:tab-stop style:position="18.596cm"/>
          <style:tab-stop style:position="19.689cm"/>
          <style:tab-stop style:position="20.783cm"/>
          <style:tab-stop style:position="21.877cm"/>
          <style:tab-stop style:position="22.966cm"/>
          <style:tab-stop style:position="24.059cm"/>
          <style:tab-stop style:position="25.153cm"/>
          <style:tab-stop style:position="26.247cm"/>
          <style:tab-stop style:position="27.34cm"/>
          <style:tab-stop style:position="28.434cm"/>
          <style:tab-stop style:position="29.528cm"/>
          <style:tab-stop style:position="29.951cm"/>
        </style:tab-stops>
      </style:paragraph-properties>
    </style:style>
    <style:style style:name="P21" style:family="paragraph">
      <style:paragraph-properties fo:margin-left="0cm" fo:margin-right="0cm" fo:margin-top="0.273cm" fo:margin-bottom="0.529cm" fo:text-align="start" fo:text-indent="0cm" style:punctuation-wrap="hanging" style:line-break="strict">
        <style:tab-stops>
          <style:tab-stop style:position="0.93cm"/>
          <style:tab-stop style:position="1.221cm"/>
          <style:tab-stop style:position="2.469cm"/>
          <style:tab-stop style:position="3.717cm"/>
          <style:tab-stop style:position="4.965cm"/>
          <style:tab-stop style:position="6.213cm"/>
          <style:tab-stop style:position="7.461cm"/>
          <style:tab-stop style:position="8.709cm"/>
          <style:tab-stop style:position="9.957cm"/>
          <style:tab-stop style:position="11.205cm"/>
          <style:tab-stop style:position="12.453cm"/>
          <style:tab-stop style:position="13.701cm"/>
          <style:tab-stop style:position="14.949cm"/>
          <style:tab-stop style:position="16.197cm"/>
          <style:tab-stop style:position="17.445cm"/>
          <style:tab-stop style:position="18.693cm"/>
          <style:tab-stop style:position="19.941cm"/>
          <style:tab-stop style:position="21.189cm"/>
          <style:tab-stop style:position="22.437cm"/>
          <style:tab-stop style:position="23.685cm"/>
          <style:tab-stop style:position="24.933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22" style:family="paragraph">
      <loext:graphic-properties draw:fill="none" draw:fill-color="#ffffff"/>
      <style:paragraph-properties fo:margin-left="0cm" fo:margin-right="0cm" fo:margin-top="0.273cm" fo:margin-bottom="0.529cm" fo:text-align="start" fo:text-indent="0cm" style:punctuation-wrap="hanging" style:line-break="strict" style:writing-mode="lr-tb" style:font-independent-line-spacing="true">
        <style:tab-stops>
          <style:tab-stop style:position="0.93cm"/>
          <style:tab-stop style:position="1.221cm"/>
          <style:tab-stop style:position="2.469cm"/>
          <style:tab-stop style:position="3.717cm"/>
          <style:tab-stop style:position="4.965cm"/>
          <style:tab-stop style:position="6.213cm"/>
          <style:tab-stop style:position="7.461cm"/>
          <style:tab-stop style:position="8.709cm"/>
          <style:tab-stop style:position="9.957cm"/>
          <style:tab-stop style:position="11.205cm"/>
          <style:tab-stop style:position="12.453cm"/>
          <style:tab-stop style:position="13.701cm"/>
          <style:tab-stop style:position="14.949cm"/>
          <style:tab-stop style:position="16.197cm"/>
          <style:tab-stop style:position="17.445cm"/>
          <style:tab-stop style:position="18.693cm"/>
          <style:tab-stop style:position="19.941cm"/>
          <style:tab-stop style:position="21.189cm"/>
          <style:tab-stop style:position="22.437cm"/>
          <style:tab-stop style:position="23.685cm"/>
          <style:tab-stop style:position="24.933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23" style:family="paragraph">
      <style:paragraph-properties fo:margin-left="0.948cm" fo:margin-right="0cm" fo:margin-top="0.273cm" fo:margin-bottom="0.529cm" fo:text-align="start" fo:text-indent="-0.944cm" style:punctuation-wrap="hanging" style:line-break="strict">
        <style:tab-stops>
          <style:tab-stop style:position="0cm"/>
          <style:tab-stop style:position="0.948cm"/>
          <style:tab-stop style:position="1.239cm"/>
          <style:tab-stop style:position="2.487cm"/>
          <style:tab-stop style:position="3.735cm"/>
          <style:tab-stop style:position="4.983cm"/>
          <style:tab-stop style:position="6.231cm"/>
          <style:tab-stop style:position="7.479cm"/>
          <style:tab-stop style:position="8.727cm"/>
          <style:tab-stop style:position="9.975cm"/>
          <style:tab-stop style:position="11.223cm"/>
          <style:tab-stop style:position="12.471cm"/>
          <style:tab-stop style:position="13.719cm"/>
          <style:tab-stop style:position="14.967cm"/>
          <style:tab-stop style:position="16.215cm"/>
          <style:tab-stop style:position="17.463cm"/>
          <style:tab-stop style:position="18.71cm"/>
          <style:tab-stop style:position="19.958cm"/>
          <style:tab-stop style:position="21.206cm"/>
          <style:tab-stop style:position="22.454cm"/>
          <style:tab-stop style:position="23.702cm"/>
          <style:tab-stop style:position="24.9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24" style:family="paragraph">
      <style:paragraph-properties fo:margin-left="0.948cm" fo:margin-right="0cm" fo:margin-top="0.273cm" fo:margin-bottom="0.529cm" fo:line-height="90%" fo:text-align="start" fo:text-indent="-0.944cm" style:punctuation-wrap="hanging" style:line-break="strict">
        <style:tab-stops>
          <style:tab-stop style:position="0cm"/>
          <style:tab-stop style:position="0.948cm"/>
          <style:tab-stop style:position="1.239cm"/>
          <style:tab-stop style:position="2.487cm"/>
          <style:tab-stop style:position="3.735cm"/>
          <style:tab-stop style:position="4.983cm"/>
          <style:tab-stop style:position="6.231cm"/>
          <style:tab-stop style:position="7.479cm"/>
          <style:tab-stop style:position="8.727cm"/>
          <style:tab-stop style:position="9.975cm"/>
          <style:tab-stop style:position="11.223cm"/>
          <style:tab-stop style:position="12.471cm"/>
          <style:tab-stop style:position="13.719cm"/>
          <style:tab-stop style:position="14.967cm"/>
          <style:tab-stop style:position="16.215cm"/>
          <style:tab-stop style:position="17.463cm"/>
          <style:tab-stop style:position="18.71cm"/>
          <style:tab-stop style:position="19.958cm"/>
          <style:tab-stop style:position="21.206cm"/>
          <style:tab-stop style:position="22.454cm"/>
          <style:tab-stop style:position="23.702cm"/>
          <style:tab-stop style:position="24.9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25" style:family="paragraph">
      <style:paragraph-properties fo:margin-left="0cm" fo:margin-right="0cm" fo:margin-top="0.044cm" fo:margin-bottom="0.044cm" fo:text-align="center" fo:text-indent="0cm" style:punctuation-wrap="hanging" style:line-break="strict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26" style:family="paragraph">
      <style:paragraph-properties fo:margin-left="0cm" fo:margin-right="0cm" fo:margin-top="0.022cm" fo:margin-bottom="0.022cm" fo:text-align="center" fo:text-indent="0cm" style:punctuation-wrap="hanging" style:line-break="strict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27" style:family="paragraph">
      <loext:graphic-properties draw:fill="none" draw:fill-color="#ffffff"/>
      <style:paragraph-properties fo:margin-left="0cm" fo:margin-right="0cm" fo:margin-top="0.022cm" fo:margin-bottom="0.022cm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28" style:family="paragraph">
      <style:paragraph-properties fo:margin-left="0cm" fo:margin-right="0cm" fo:margin-top="0.04cm" fo:margin-bottom="0.04cm" fo:text-align="center" fo:text-indent="0cm" style:punctuation-wrap="hanging" style:line-break="strict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29" style:family="paragraph">
      <loext:graphic-properties draw:fill="none" draw:fill-color="#ffffff"/>
      <style:paragraph-properties fo:margin-left="0cm" fo:margin-right="0cm" fo:margin-top="0.04cm" fo:margin-bottom="0.04cm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30" style:family="paragraph">
      <style:paragraph-properties fo:margin-left="0cm" fo:margin-right="0cm" fo:margin-top="0.035cm" fo:margin-bottom="0.035cm" fo:text-align="center" fo:text-indent="0cm" style:punctuation-wrap="hanging" style:line-break="strict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  <style:tab-stop style:position="28.703cm"/>
          <style:tab-stop style:position="29.951cm"/>
        </style:tab-stops>
      </style:paragraph-properties>
    </style:style>
    <style:style style:name="P31" style:family="paragraph">
      <loext:graphic-properties draw:fill="none" draw:fill-color="#ffffff"/>
      <style:paragraph-properties fo:margin-left="0cm" fo:margin-right="0cm" fo:margin-top="0.035cm" fo:margin-bottom="0.035cm" fo:text-align="center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  <style:tab-stop style:position="28.703cm"/>
          <style:tab-stop style:position="29.951cm"/>
        </style:tab-stops>
      </style:paragraph-properties>
    </style:style>
    <style:style style:name="P32" style:family="paragraph">
      <style:paragraph-properties fo:margin-left="0cm" fo:margin-right="0cm" fo:margin-top="0.049cm" fo:margin-bottom="0.049cm" fo:text-align="center" fo:text-indent="0cm" style:punctuation-wrap="hanging" style:line-break="strict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T1" style:family="text">
      <style:text-properties fo:color="#ffffff" loext:opacity="100%" fo:font-size="32pt" fo:language="pl" fo:country="PL" fo:font-weight="bold" style:font-size-asian="32pt" style:language-asian="pl" style:country-asian="PL" style:font-weight-asian="bold" style:font-size-complex="32pt" style:language-complex="pl" style:country-complex="PL" style:font-weight-complex="bold"/>
    </style:style>
    <style:style style:name="T2" style:family="text">
      <style:text-properties fo:color="#000000" loext:opacity="100%" fo:font-size="12pt" fo:language="pl" fo:country="PL" style:font-size-asian="12pt" style:language-asian="pl" style:country-asian="PL" style:font-size-complex="12pt" style:language-complex="pl" style:country-complex="PL"/>
    </style:style>
    <style:style style:name="T3" style:family="text">
      <style:text-properties fo:color="#ffffff" loext:opacity="100%" style:text-position="0% 100%" style:font-name="Arial" fo:font-size="32pt" fo:language="en" fo:country="US" fo:font-weight="bold" style:font-name-asian="Arial" style:font-size-asian="32pt" style:language-asian="en" style:country-asian="US" style:font-weight-asian="bold" style:font-name-complex="Arial" style:font-size-complex="32pt" style:language-complex="en" style:country-complex="US" style:font-weight-complex="bold"/>
    </style:style>
    <style:style style:name="T4" style:family="text">
      <style:text-properties fo:color="#ffffff" loext:opacity="100%" fo:font-size="24pt" fo:language="pl" fo:country="PL" fo:font-weight="bold" style:font-size-asian="24pt" style:language-asian="pl" style:country-asian="PL" style:font-weight-asian="bold" style:font-size-complex="24pt" style:language-complex="pl" style:country-complex="PL" style:font-weight-complex="bold"/>
    </style:style>
    <style:style style:name="T5" style:family="text">
      <style:text-properties fo:color="#000000" loext:opacity="100%" style:font-name="Times New Roman" fo:font-size="12pt" fo:language="pl" fo:country="PL" style:font-name-asian="Microsoft YaHei1" style:font-size-asian="12pt" style:language-asian="pl" style:country-asian="PL" style:font-name-complex="Microsoft YaHei1" style:font-size-complex="12pt" style:language-complex="pl" style:country-complex="PL"/>
    </style:style>
    <style:style style:name="T6" style:family="text">
      <style:text-properties fo:color="#ffffff" loext:opacity="100%" fo:font-size="8pt" fo:language="pl" fo:country="PL" fo:font-weight="bold" style:font-size-asian="8pt" style:language-asian="pl" style:country-asian="PL" style:font-weight-asian="bold" style:font-size-complex="8pt" style:language-complex="pl" style:country-complex="PL" style:font-weight-complex="bold"/>
    </style:style>
    <style:style style:name="T7" style:family="text">
      <style:text-properties fo:color="#ffffff" loext:opacity="100%" fo:font-size="16pt" fo:language="pl" fo:country="PL" fo:font-weight="bold" style:font-size-asian="16pt" style:language-asian="pl" style:country-asian="PL" style:font-weight-asian="bold" style:font-size-complex="16pt" style:language-complex="pl" style:country-complex="PL" style:font-weight-complex="bold"/>
    </style:style>
    <style:style style:name="T8" style:family="text">
      <style:text-properties fo:color="#ffffff" loext:opacity="100%" fo:font-size="4pt" fo:language="pl" fo:country="PL" fo:font-weight="bold" style:font-size-asian="4pt" style:language-asian="pl" style:country-asian="PL" style:font-weight-asian="bold" style:font-size-complex="4pt" style:language-complex="pl" style:country-complex="PL" style:font-weight-complex="bold"/>
    </style:style>
    <style:style style:name="T9" style:family="text">
      <style:text-properties fo:color="#ffffff" loext:opacity="100%" fo:font-size="30pt" fo:language="pl" fo:country="PL" fo:font-weight="bold" style:font-size-asian="30pt" style:language-asian="pl" style:country-asian="PL" style:font-weight-asian="bold" style:font-size-complex="30pt" style:language-complex="pl" style:country-complex="PL" style:font-weight-complex="bold"/>
    </style:style>
    <style:style style:name="T10" style:family="text">
      <style:text-properties fo:color="#ffffff" loext:opacity="100%" fo:font-size="30pt" fo:language="pl" fo:country="PL" style:font-size-asian="30pt" style:language-asian="pl" style:country-asian="PL" style:font-size-complex="30pt" style:language-complex="pl" style:country-complex="PL"/>
    </style:style>
    <style:style style:name="T11" style:family="text">
      <style:text-properties fo:color="#ffffff" loext:opacity="100%" fo:font-size="32pt" fo:language="pl" fo:country="PL" fo:font-style="italic" fo:font-weight="bold" style:font-size-asian="32pt" style:language-asian="pl" style:country-asian="PL" style:font-style-asian="italic" style:font-weight-asian="bold" style:font-size-complex="32pt" style:language-complex="pl" style:country-complex="PL" style:font-style-complex="italic" style:font-weight-complex="bold"/>
    </style:style>
    <style:style style:name="T12" style:family="text">
      <style:text-properties fo:color="#ffffff" loext:opacity="100%" fo:font-size="32pt" fo:language="pl" fo:country="PL" fo:font-weight="bold" style:font-name-asian="Times New Roman" style:font-size-asian="32pt" style:language-asian="pl" style:country-asian="PL" style:font-weight-asian="bold" style:font-name-complex="Times New Roman" style:font-size-complex="32pt" style:language-complex="pl" style:country-complex="PL" style:font-weight-complex="bold"/>
    </style:style>
    <text:list-style style:name="L1">
      <text:list-level-style-number text:level="1" style:num-format="">
        <style:list-level-properties/>
        <style:text-properties fo:color="#ffffff" fo:font-size="100%"/>
      </text:list-level-style-number>
      <text:list-level-style-bullet text:level="2" text:bullet-char="–">
        <style:list-level-properties text:space-before="1.27cm" text:min-label-width="0.794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  <text:list-style style:name="L2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–">
        <style:list-level-properties text:space-before="1.27cm" text:min-label-width="0.794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  <text:list-style style:name="L3">
      <text:list-level-style-bullet text:level="1" text:bullet-char="•">
        <style:list-level-properties text:space-before="0.004cm" text:min-label-width="0.926cm"/>
        <style:text-properties style:font-name="Arial" fo:color="#ffffff" fo:font-size="100%"/>
      </text:list-level-style-bullet>
      <text:list-level-style-bullet text:level="2" text:bullet-char="–">
        <style:list-level-properties text:space-before="1.27cm" text:min-label-width="0.794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  <text:list-style style:name="L4">
      <text:list-level-style-bullet text:level="1" text:bullet-char="•">
        <style:list-level-properties text:space-before="0.004cm" text:min-label-width="0.944cm"/>
        <style:text-properties style:font-name="Arial" fo:color="#ffffff" fo:font-size="100%"/>
      </text:list-level-style-bullet>
      <text:list-level-style-bullet text:level="2" text:bullet-char="–">
        <style:list-level-properties text:space-before="1.27cm" text:min-label-width="0.794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  <text:list-style style:name="L5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–">
        <style:list-level-properties text:space-before="1.27cm" text:min-label-width="0.794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  <text:list-style style:name="L6">
      <text:list-level-style-number text:level="1" style:num-format="">
        <style:list-level-properties/>
        <style:text-properties fo:color="#ffffff" fo:font-size="100%"/>
      </text:list-level-style-number>
      <text:list-level-style-bullet text:level="2" text:bullet-char="–">
        <style:list-level-properties text:space-before="1.27cm" text:min-label-width="0.794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</office:automatic-styles>
  <office:body>
    <office:presentation>
      <presentation:date-time-decl presentation:name="dtd1" presentation:source="current-date" style:data-style-name="D3"/>
      <draw:page draw:name="page1" draw:style-name="dp1" draw:master-page-name="Domyślny" presentation:use-date-time-name="dtd1">
        <draw:custom-shape draw:style-name="gr1" draw:text-style-name="P2" draw:layer="layout" svg:width="25.4cm" svg:height="19.05cm" svg:x="0cm" svg:y="0cm">
          <text:list text:style-name="L1">
            <text:list-header>
              <text:p text:style-name="P1"><text:span text:style-name="T1">Radosna Światłości,</text:span><text:span text:style-name="T1"><text:line-break/></text:span><text:span text:style-name="T1">Prawdziwa Jedyna Mądrości,</text:span><text:span text:style-name="T1"><text:line-break/></text:span><text:span text:style-name="T1">Jezu Chryste, Panie nasz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2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1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2" draw:style-name="dp1" draw:master-page-name="Domyślny" presentation:use-date-time-name="dtd1">
        <draw:custom-shape draw:style-name="gr3" draw:text-style-name="P2" draw:layer="layout" svg:width="25.4cm" svg:height="19.05cm" svg:x="0cm" svg:y="0cm">
          <text:list text:style-name="L1">
            <text:list-header>
              <text:p text:style-name="P1"><text:span text:style-name="T1">Niech zstąpi Duch Twój i odnowi ziemię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4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2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3" draw:style-name="dp1" draw:master-page-name="Domyślny" presentation:use-date-time-name="dtd1">
        <draw:custom-shape draw:style-name="gr5" draw:text-style-name="P2" draw:layer="layout" svg:width="25.4cm" svg:height="19.05cm" svg:x="0cm" svg:y="0cm">
          <text:list text:style-name="L1">
            <text:list-header>
              <text:p text:style-name="P1"><text:span text:style-name="T1">Strzeż mnie, o Boże, Tobie zaufałem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6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3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4" draw:style-name="dp1" draw:master-page-name="Domyślny" presentation:use-date-time-name="dtd1">
        <draw:custom-shape draw:style-name="gr7" draw:text-style-name="P2" draw:layer="layout" svg:width="25.4cm" svg:height="19.05cm" svg:x="0cm" svg:y="0cm">
          <text:list text:style-name="L1">
            <text:list-header>
              <text:p text:style-name="P1"><text:span text:style-name="T1">Sławię Cię Panie, bo mnie wybawiłeś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8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4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5" draw:style-name="dp1" draw:master-page-name="Domyślny" presentation:use-date-time-name="dtd1">
        <draw:custom-shape draw:style-name="gr9" draw:text-style-name="P2" draw:layer="layout" svg:width="25.4cm" svg:height="19.05cm" svg:x="0cm" svg:y="0cm">
          <text:list text:style-name="L1">
            <text:list-header>
              <text:p text:style-name="P1"><text:span text:style-name="T1">Będziecie czerpać ze zdrojów zbawienia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10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5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6" draw:style-name="dp1" draw:master-page-name="Domyślny" presentation:use-date-time-name="dtd1">
        <draw:custom-shape draw:style-name="gr11" draw:text-style-name="P2" draw:layer="layout" svg:width="25.4cm" svg:height="19.05cm" svg:x="0cm" svg:y="0cm">
          <text:list text:style-name="L1">
            <text:list-header>
              <text:p text:style-name="P1"><text:span text:style-name="T1">Słowa Twe, Panie, dają życie wieczne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12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6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7" draw:style-name="dp1" draw:master-page-name="Domyślny" presentation:use-date-time-name="dtd1">
        <draw:custom-shape draw:style-name="gr13" draw:text-style-name="P2" draw:layer="layout" svg:width="25.4cm" svg:height="19.05cm" svg:x="0cm" svg:y="0cm">
          <text:list text:style-name="L1">
            <text:list-header>
              <text:p text:style-name="P1"><text:span text:style-name="T1">Boga żywego pragnie dusza moja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14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7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8" draw:style-name="dp3" draw:master-page-name="Domyślny" presentation:presentation-page-layout-name="AL1T19">
        <draw:frame presentation:style-name="pr2" draw:text-style-name="P7" draw:layer="layout" svg:width="25.4cm" svg:height="19.05cm" svg:x="0cm" svg:y="0cm" presentation:class="title" presentation:user-transformed="true">
          <draw:text-box>
            <text:list text:style-name="L1">
              <text:list-header>
                <text:p text:style-name="P6"><text:span text:style-name="T3">Gloria x3</text:span><text:span text:style-name="T3"><text:line-break/></text:span><text:span text:style-name="T3">Patri et Filio</text:span><text:span text:style-name="T3"><text:line-break/></text:span><text:span text:style-name="T3"><text:line-break/></text:span><text:span text:style-name="T3">Gloria  x3</text:span><text:span text:style-name="T3"><text:line-break/></text:span><text:span text:style-name="T3">Spiritui Sancto</text:span></text:p>
              </text:list-header>
            </text:list>
          </draw:text-box>
        </draw:frame>
        <presentation:notes draw:style-name="dp4">
          <draw:page-thumbnail draw:layer="layout" svg:width="12.7cm" svg:height="9.525cm" svg:x="3.175cm" svg:y="1.905cm" draw:page-number="8" presentation:class="page"/>
          <draw:frame presentation:style-name="pr1" draw:text-style-name="P8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9" draw:style-name="dp1" draw:master-page-name="Domyślny" presentation:use-date-time-name="dtd1">
        <draw:custom-shape draw:style-name="gr15" draw:text-style-name="P10" draw:layer="layout" svg:width="12.898cm" svg:height="18cm" svg:x="0cm" svg:y="0.525cm">
          <text:list text:style-name="L3">
            <text:list-item>
              <text:p text:style-name="P9"><text:span text:style-name="T4">Panie zmiłuj się nad nami</text:span></text:p>
            </text:list-item>
            <text:list-item>
              <text:p text:style-name="P9"><text:span text:style-name="T4">Chryste zmiłuj się nad nami </text:span></text:p>
            </text:list-item>
            <text:list-item>
              <text:p text:style-name="P9"><text:span text:style-name="T4">Panie zmiłuj się nad nami</text:span></text:p>
            </text:list-item>
            <text:list-item>
              <text:p text:style-name="P9"><text:span text:style-name="T4">Święta Maryjo, Matko Boża</text:span></text:p>
            </text:list-item>
            <text:list-item>
              <text:p text:style-name="P9"><text:span text:style-name="T4">Święty Michale</text:span></text:p>
            </text:list-item>
            <text:list-item>
              <text:p text:style-name="P9"><text:span text:style-name="T4">Święci Aniołowie Boży</text:span></text:p>
            </text:list-item>
            <text:list-item>
              <text:p text:style-name="P9"><text:span text:style-name="T4">Święty Janie Chrzcicielu</text:span></text:p>
            </text:list-item>
            <text:list-item>
              <text:p text:style-name="P9"><text:span text:style-name="T4">Święty Józefie</text:span></text:p>
            </text:list-item>
            <text:list-item>
              <text:p text:style-name="P9"><text:span text:style-name="T4">Święci Piotrze i Pawle</text:span></text:p>
            </text:list-item>
            <text:list-item>
              <text:p text:style-name="P9"><text:span text:style-name="T4">Święty Andrzeju</text:span></text:p>
            </text:list-item>
            <text:list-item>
              <text:p text:style-name="P9"><text:span text:style-name="T4">Święty Janie</text:span><text:span text:style-name="T4"><text:tab/></text:span></text:p>
            </text:list-item>
          </text:list>
          <draw:enhanced-geometry svg:viewBox="0 0 21600 21600" draw:type="mso-spt202" draw:enhanced-path="M 0 0 L 21600 0 21600 21600 0 21600 0 0 Z N"/>
        </draw:custom-shape>
        <draw:custom-shape draw:style-name="gr16" draw:text-style-name="P12" draw:layer="layout" svg:width="12.7cm" svg:height="17.921cm" svg:x="12.7cm" svg:y="0.525cm">
          <text:list text:style-name="L4">
            <text:list-item>
              <text:p text:style-name="P11"><text:span text:style-name="T4">Panie zmiłuj się nad nami</text:span></text:p>
            </text:list-item>
            <text:list-item>
              <text:p text:style-name="P11"><text:span text:style-name="T4">Chryste zmiłuj się nad nami</text:span></text:p>
            </text:list-item>
            <text:list-item>
              <text:p text:style-name="P11"><text:span text:style-name="T4">Panie zmiłuj się nad nami</text:span></text:p>
            </text:list-item>
            <text:list-item>
              <text:p text:style-name="P11"><text:span text:style-name="T4">Módl się za nami</text:span></text:p>
            </text:list-item>
            <text:list-item>
              <text:p text:style-name="P11"><text:span text:style-name="T4">Módl się za nami</text:span></text:p>
            </text:list-item>
            <text:list-item>
              <text:p text:style-name="P11"><text:span text:style-name="T4">Módlcie się za nami</text:span></text:p>
            </text:list-item>
            <text:list-item>
              <text:p text:style-name="P11"><text:span text:style-name="T4">Módl się za nami</text:span></text:p>
            </text:list-item>
            <text:list-item>
              <text:p text:style-name="P11"><text:span text:style-name="T4">Módl się za nami</text:span></text:p>
            </text:list-item>
            <text:list-item>
              <text:p text:style-name="P11"><text:span text:style-name="T4">Módlcie się za nami</text:span></text:p>
            </text:list-item>
            <text:list-item>
              <text:p text:style-name="P11"><text:span text:style-name="T4">Módl się za nami</text:span></text:p>
            </text:list-item>
            <text:list-item>
              <text:p text:style-name="P11"><text:span text:style-name="T4">Módl się za nami</text:span></text:p>
            </text:list-item>
          </text:list>
          <draw:enhanced-geometry svg:viewBox="0 0 21600 21600" draw:type="mso-spt202" draw:enhanced-path="M 0 0 L 21600 0 21600 21600 0 21600 0 0 Z N"/>
        </draw:custom-shape>
        <presentation:notes draw:style-name="dp5">
          <draw:custom-shape draw:style-name="gr17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18" draw:text-style-name="P14" draw:layer="layout" svg:width="8.259cm" svg:height="1.261cm" svg:x="10.782cm" svg:y="24.13cm">
            <text:list text:style-name="L5">
              <text:list-header>
                <text:p text:style-name="P13"><text:span text:style-name="T5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19" draw:text-style-name="P15" draw:layer="layout" svg:width="6.478cm" svg:height="8.144cm" svg:x="5.402cm" svg:y="1.654cm">
            <text:p/>
            <draw:enhanced-geometry svg:viewBox="0 0 21600 21600" draw:type="rectangle" draw:enhanced-path="M 0 0 L 21600 0 21600 21600 0 21600 0 0 Z N"/>
          </draw:custom-shape>
          <draw:frame presentation:style-name="pr3" draw:text-style-name="P5" draw:layer="layout" svg:width="13.824cm" svg:height="9.776cm" svg:x="1.729cm" svg:y="10.319cm" presentation:class="notes" presentation:placeholder="true">
            <draw:text-box/>
          </draw:frame>
          <draw:page-thumbnail draw:layer="layout" svg:width="10.861cm" svg:height="8.144cm" svg:x="3.21cm" svg:y="1.654cm" draw:page-number="9" presentation:class="page"/>
        </presentation:notes>
      </draw:page>
      <draw:page draw:name="page10" draw:style-name="dp1" draw:master-page-name="Domyślny" presentation:use-date-time-name="dtd1">
        <draw:custom-shape draw:style-name="gr20" draw:text-style-name="P10" draw:layer="layout" svg:width="12.898cm" svg:height="18cm" svg:x="0cm" svg:y="0.525cm">
          <text:list text:style-name="L3">
            <text:list-item>
              <text:p text:style-name="P9"><text:span text:style-name="T4">Święta Mario Magdaleno</text:span></text:p>
            </text:list-item>
            <text:list-item>
              <text:p text:style-name="P9"><text:span text:style-name="T4">Święty Szczepanie</text:span></text:p>
            </text:list-item>
            <text:list-item>
              <text:p text:style-name="P9"><text:span text:style-name="T4">Święty Ignacy Antiocheński</text:span></text:p>
            </text:list-item>
            <text:list-item>
              <text:p text:style-name="P9"><text:span text:style-name="T4">Święty Wawrzyńcze</text:span></text:p>
            </text:list-item>
            <text:list-item>
              <text:p text:style-name="P9"><text:span text:style-name="T4">Święci Wojciechu i Stanisławie</text:span></text:p>
            </text:list-item>
            <text:list-item>
              <text:p text:style-name="P9"><text:span text:style-name="T4">Święte Perpetuo i Felicyto</text:span></text:p>
            </text:list-item>
            <text:list-item>
              <text:p text:style-name="P9"><text:span text:style-name="T4">Święta Agnieszko</text:span></text:p>
            </text:list-item>
            <text:list-item>
              <text:p text:style-name="P9"><text:span text:style-name="T4">Święty Grzegorzu</text:span></text:p>
            </text:list-item>
            <text:list-item>
              <text:p text:style-name="P9"><text:span text:style-name="T4">Święty Augustynie</text:span></text:p>
            </text:list-item>
            <text:list-item>
              <text:p text:style-name="P9"><text:span text:style-name="T4">Święty Atanazy</text:span></text:p>
            </text:list-item>
          </text:list>
          <text:list text:style-name="L6">
            <text:list-header>
              <text:p text:style-name="P16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21" draw:text-style-name="P18" draw:layer="layout" svg:width="12.7cm" svg:height="17.921cm" svg:x="12.7cm" svg:y="0.525cm">
          <text:list text:style-name="L4">
            <text:list-item>
              <text:p text:style-name="P17"><text:span text:style-name="T4">Módl się za nami</text:span></text:p>
            </text:list-item>
            <text:list-item>
              <text:p text:style-name="P17"><text:span text:style-name="T4">Módl się za nami</text:span></text:p>
            </text:list-item>
            <text:list-item>
              <text:p text:style-name="P17"><text:span text:style-name="T4">Módl się za nami</text:span></text:p>
            </text:list-item>
            <text:list-item>
              <text:p text:style-name="P17"><text:span text:style-name="T4">Módl się za nami</text:span></text:p>
            </text:list-item>
            <text:list-item>
              <text:p text:style-name="P17"><text:span text:style-name="T4">Módlcie się za nami</text:span></text:p>
            </text:list-item>
            <text:list-item>
              <text:p text:style-name="P17"><text:span text:style-name="T4">Módlcie się za nami</text:span></text:p>
            </text:list-item>
            <text:list-item>
              <text:p text:style-name="P17"><text:span text:style-name="T4">Módl się za nami</text:span></text:p>
            </text:list-item>
            <text:list-item>
              <text:p text:style-name="P17"><text:span text:style-name="T4">Módl się za nami</text:span></text:p>
            </text:list-item>
            <text:list-item>
              <text:p text:style-name="P17"><text:span text:style-name="T4">Módl się za nami</text:span></text:p>
            </text:list-item>
            <text:list-item>
              <text:p text:style-name="P17"><text:span text:style-name="T4">Módl się za nami</text:span></text:p>
            </text:list-item>
          </text:list>
          <draw:enhanced-geometry svg:viewBox="0 0 21600 21600" draw:type="mso-spt202" draw:enhanced-path="M 0 0 L 21600 0 21600 21600 0 21600 0 0 Z N"/>
        </draw:custom-shape>
        <presentation:notes draw:style-name="dp5">
          <draw:custom-shape draw:style-name="gr22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23" draw:text-style-name="P14" draw:layer="layout" svg:width="8.259cm" svg:height="1.261cm" svg:x="10.782cm" svg:y="24.13cm">
            <text:list text:style-name="L5">
              <text:list-header>
                <text:p text:style-name="P13"><text:span text:style-name="T5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19" draw:text-style-name="P15" draw:layer="layout" svg:width="6.478cm" svg:height="8.144cm" svg:x="5.402cm" svg:y="1.654cm">
            <text:p/>
            <draw:enhanced-geometry svg:viewBox="0 0 21600 21600" draw:type="rectangle" draw:enhanced-path="M 0 0 L 21600 0 21600 21600 0 21600 0 0 Z N"/>
          </draw:custom-shape>
          <draw:frame presentation:style-name="pr3" draw:text-style-name="P5" draw:layer="layout" svg:width="13.824cm" svg:height="9.776cm" svg:x="1.729cm" svg:y="10.319cm" presentation:class="notes" presentation:placeholder="true">
            <draw:text-box/>
          </draw:frame>
          <draw:page-thumbnail draw:layer="layout" svg:width="10.861cm" svg:height="8.144cm" svg:x="3.21cm" svg:y="1.654cm" draw:page-number="10" presentation:class="page"/>
        </presentation:notes>
      </draw:page>
      <draw:page draw:name="page11" draw:style-name="dp1" draw:master-page-name="Domyślny" presentation:use-date-time-name="dtd1">
        <draw:custom-shape draw:style-name="gr24" draw:text-style-name="P10" draw:layer="layout" svg:width="13.631cm" svg:height="17.079cm" svg:x="0.498cm" svg:y="1.124cm">
          <text:list text:style-name="L3">
            <text:list-item>
              <text:p text:style-name="P9"><text:span text:style-name="T4">Święty Bazyli</text:span></text:p>
            </text:list-item>
            <text:list-item>
              <text:p text:style-name="P9"><text:span text:style-name="T4">Święty Marcinie</text:span></text:p>
            </text:list-item>
            <text:list-item>
              <text:p text:style-name="P9"><text:span text:style-name="T4">Święty Benedykcie</text:span></text:p>
            </text:list-item>
            <text:list-item>
              <text:p text:style-name="P9"><text:span text:style-name="T4">Święci Franciszku i Dominiku</text:span></text:p>
            </text:list-item>
            <text:list-item>
              <text:p text:style-name="P9"><text:span text:style-name="T4">Święty Franciszku Ksawery</text:span></text:p>
            </text:list-item>
            <text:list-item>
              <text:p text:style-name="P9"><text:span text:style-name="T4">Święty Janie Mario Vianey’u</text:span></text:p>
            </text:list-item>
            <text:list-item>
              <text:p text:style-name="P9"><text:span text:style-name="T4">Święta Katarzyno Sieneńska</text:span></text:p>
            </text:list-item>
            <text:list-item>
              <text:p text:style-name="P9"><text:span text:style-name="T4">Święta Tereso od Jezusa</text:span></text:p>
            </text:list-item>
            <text:list-item>
              <text:p text:style-name="P9"><text:span text:style-name="T4">Wszyscy Święci i Święte Boże</text:span></text:p>
            </text:list-item>
          </text:list>
          <draw:enhanced-geometry svg:viewBox="0 0 21600 21600" draw:type="mso-spt202" draw:enhanced-path="M 0 0 L 21600 0 21600 21600 0 21600 0 0 Z N"/>
        </draw:custom-shape>
        <draw:custom-shape draw:style-name="gr25" draw:text-style-name="P12" draw:layer="layout" svg:width="10.204cm" svg:height="17.198cm" svg:x="14.499cm" svg:y="1.124cm">
          <text:list text:style-name="L4">
            <text:list-item>
              <text:p text:style-name="P11"><text:span text:style-name="T4">Módl się za nami</text:span></text:p>
            </text:list-item>
            <text:list-item>
              <text:p text:style-name="P11"><text:span text:style-name="T4">Módl się za nami</text:span></text:p>
            </text:list-item>
            <text:list-item>
              <text:p text:style-name="P11"><text:span text:style-name="T4">Módl się za nami</text:span></text:p>
            </text:list-item>
            <text:list-item>
              <text:p text:style-name="P11"><text:span text:style-name="T4">Módlcie się za nami</text:span></text:p>
            </text:list-item>
            <text:list-item>
              <text:p text:style-name="P11"><text:span text:style-name="T4">Módl się za nami</text:span></text:p>
            </text:list-item>
            <text:list-item>
              <text:p text:style-name="P11"><text:span text:style-name="T4">Módl się za nami</text:span></text:p>
            </text:list-item>
            <text:list-item>
              <text:p text:style-name="P11"><text:span text:style-name="T4">Módl się za nami</text:span></text:p>
            </text:list-item>
            <text:list-item>
              <text:p text:style-name="P11"><text:span text:style-name="T4">Módl się za nami</text:span></text:p>
            </text:list-item>
            <text:list-item>
              <text:p text:style-name="P11"><text:span text:style-name="T4">Módlcie się za nami</text:span></text:p>
            </text:list-item>
          </text:list>
          <draw:enhanced-geometry svg:viewBox="0 0 21600 21600" draw:type="mso-spt202" draw:enhanced-path="M 0 0 L 21600 0 21600 21600 0 21600 0 0 Z N"/>
        </draw:custom-shape>
        <presentation:notes draw:style-name="dp5">
          <draw:custom-shape draw:style-name="gr26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27" draw:text-style-name="P20" draw:layer="layout" svg:width="8.259cm" svg:height="1.261cm" svg:x="10.782cm" svg:y="24.13cm">
            <text:list text:style-name="L5">
              <text:list-header>
                <text:p text:style-name="P19"><text:span text:style-name="T5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19" draw:text-style-name="P15" draw:layer="layout" svg:width="6.478cm" svg:height="8.144cm" svg:x="5.402cm" svg:y="1.654cm">
            <text:p/>
            <draw:enhanced-geometry svg:viewBox="0 0 21600 21600" draw:type="rectangle" draw:enhanced-path="M 0 0 L 21600 0 21600 21600 0 21600 0 0 Z N"/>
          </draw:custom-shape>
          <draw:frame presentation:style-name="pr3" draw:text-style-name="P5" draw:layer="layout" svg:width="13.811cm" svg:height="9.776cm" svg:x="1.728cm" svg:y="10.319cm" presentation:class="notes" presentation:placeholder="true">
            <draw:text-box/>
          </draw:frame>
        </presentation:notes>
      </draw:page>
      <draw:page draw:name="page12" draw:style-name="dp1" draw:master-page-name="Domyślny" presentation:use-date-time-name="dtd1">
        <draw:custom-shape draw:style-name="gr28" draw:text-style-name="P22" draw:layer="layout" svg:width="13.631cm" svg:height="17.004cm" svg:x="0.498cm" svg:y="1.124cm">
          <text:list text:style-name="L3">
            <text:list-item>
              <text:p text:style-name="P21"><text:span text:style-name="T4">Bądź nam miłościw</text:span></text:p>
            </text:list-item>
            <text:list-item>
              <text:p text:style-name="P21"><text:span text:style-name="T4">Od zła wszelkiego</text:span></text:p>
            </text:list-item>
            <text:list-item>
              <text:p text:style-name="P21"><text:span text:style-name="T4">Od każdego grzechu</text:span></text:p>
            </text:list-item>
            <text:list-item>
              <text:p text:style-name="P21"><text:span text:style-name="T4">Od śmierci wiecznej</text:span></text:p>
            </text:list-item>
            <text:list-item>
              <text:p text:style-name="P21"><text:span text:style-name="T4">Przez Twoje wcielenie</text:span></text:p>
            </text:list-item>
            <text:list-item>
              <text:p text:style-name="P21"><text:span text:style-name="T4">Przez Twoją Śmierć</text:span><text:span text:style-name="T4"><text:line-break/></text:span><text:span text:style-name="T4">i Zmartwychwstanie</text:span></text:p>
            </text:list-item>
            <text:list-item>
              <text:p text:style-name="P21"><text:span text:style-name="T4">Przez Zesłanie</text:span><text:span text:style-name="T4"><text:line-break/></text:span><text:span text:style-name="T4">Ducha Świętego</text:span><text:span text:style-name="T4"><text:tab/></text:span><text:span text:style-name="T4"><text:tab/></text:span><text:span text:style-name="T4"><text:tab/></text:span></text:p>
            </text:list-item>
          </text:list>
          <draw:enhanced-geometry svg:viewBox="0 0 21600 21600" draw:type="mso-spt202" draw:enhanced-path="M 0 0 L 21600 0 21600 21600 0 21600 0 0 Z N"/>
        </draw:custom-shape>
        <draw:custom-shape draw:style-name="gr29" draw:text-style-name="P18" draw:layer="layout" svg:width="10.204cm" svg:height="15.977cm" svg:x="14.499cm" svg:y="1.124cm">
          <text:list text:style-name="L4">
            <text:list-item>
              <text:p text:style-name="P17"><text:span text:style-name="T4">Wybaw nas, Panie</text:span></text:p>
            </text:list-item>
            <text:list-item>
              <text:p text:style-name="P17"><text:span text:style-name="T4">Wybaw nas, Panie</text:span></text:p>
            </text:list-item>
            <text:list-item>
              <text:p text:style-name="P17"><text:span text:style-name="T4">Wybaw nas, Panie</text:span></text:p>
            </text:list-item>
            <text:list-item>
              <text:p text:style-name="P17"><text:span text:style-name="T4">Wybaw nas, Panie</text:span></text:p>
            </text:list-item>
            <text:list-item>
              <text:p text:style-name="P17"><text:span text:style-name="T4">Wybaw nas, Panie</text:span></text:p>
            </text:list-item>
            <text:list-item>
              <text:p text:style-name="P17"><text:span text:style-name="T4">Wybaw nas, Panie</text:span></text:p>
            </text:list-item>
          </text:list>
          <text:list text:style-name="L6">
            <text:list-header>
              <text:p text:style-name="P23"><text:span text:style-name="T6"/></text:p>
            </text:list-header>
          </text:list>
          <text:list text:style-name="L4">
            <text:list-item>
              <text:p text:style-name="P17"><text:span text:style-name="T4">Wybaw nas, Panie</text:span></text:p>
            </text:list-item>
          </text:list>
          <text:list text:style-name="L6">
            <text:list-header>
              <text:p text:style-name="P23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>
          <draw:custom-shape draw:style-name="gr30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31" draw:text-style-name="P20" draw:layer="layout" svg:width="8.259cm" svg:height="1.261cm" svg:x="10.782cm" svg:y="24.13cm">
            <text:list text:style-name="L5">
              <text:list-header>
                <text:p text:style-name="P19"><text:span text:style-name="T5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19" draw:text-style-name="P15" draw:layer="layout" svg:width="6.478cm" svg:height="8.144cm" svg:x="5.402cm" svg:y="1.654cm">
            <text:p/>
            <draw:enhanced-geometry svg:viewBox="0 0 21600 21600" draw:type="rectangle" draw:enhanced-path="M 0 0 L 21600 0 21600 21600 0 21600 0 0 Z N"/>
          </draw:custom-shape>
          <draw:frame presentation:style-name="pr3" draw:text-style-name="P5" draw:layer="layout" svg:width="13.811cm" svg:height="9.776cm" svg:x="1.728cm" svg:y="10.319cm" presentation:class="notes" presentation:placeholder="true">
            <draw:text-box/>
          </draw:frame>
        </presentation:notes>
      </draw:page>
      <draw:page draw:name="page13" draw:style-name="dp1" draw:master-page-name="Domyślny" presentation:use-date-time-name="dtd1">
        <draw:custom-shape draw:style-name="gr32" draw:text-style-name="P10" draw:layer="layout" svg:width="13.631cm" svg:height="17.004cm" svg:x="0.498cm" svg:y="1.124cm">
          <text:list text:style-name="L3">
            <text:list-item>
              <text:p text:style-name="P9"><text:span text:style-name="T4">Prosimy Cię, my grzesznicy</text:span></text:p>
            </text:list-item>
            <text:list-item>
              <text:p text:style-name="P9"><text:span text:style-name="T4">Prosimy Cię, abyś swoją łaską uświęcił tę wodę przez którą mają się odrodzić Twoje dzieci</text:span></text:p>
            </text:list-item>
            <text:list-item>
              <text:p text:style-name="P9"><text:span text:style-name="T4">Prosimy Cię, Jezu, Synu Boga żywego</text:span></text:p>
            </text:list-item>
            <text:list-item>
              <text:p text:style-name="P9"><text:span text:style-name="T4">Chryste, usłysz nas</text:span></text:p>
            </text:list-item>
            <text:list-item>
              <text:p text:style-name="P9"><text:span text:style-name="T4">Chryste, wysłuchaj nas</text:span></text:p>
            </text:list-item>
          </text:list>
          <draw:enhanced-geometry svg:viewBox="0 0 21600 21600" draw:type="mso-spt202" draw:enhanced-path="M 0 0 L 21600 0 21600 21600 0 21600 0 0 Z N"/>
        </draw:custom-shape>
        <draw:custom-shape draw:style-name="gr33" draw:text-style-name="P12" draw:layer="layout" svg:width="10.199cm" svg:height="17.198cm" svg:x="14.301cm" svg:y="1.023cm">
          <text:list text:style-name="L4">
            <text:list-item>
              <text:p text:style-name="P11"><text:span text:style-name="T4">Wysłuchaj nas Panie</text:span></text:p>
            </text:list-item>
            <text:list-item>
              <text:p text:style-name="P11"><text:span text:style-name="T4">Wysłuchaj nas Panie</text:span></text:p>
            </text:list-item>
          </text:list>
          <text:list text:style-name="L6">
            <text:list-header>
              <text:p text:style-name="P24"><text:span text:style-name="T7"/></text:p>
              <text:p text:style-name="P24"><text:span text:style-name="T7"/></text:p>
            </text:list-header>
          </text:list>
          <text:list text:style-name="L4">
            <text:list-item>
              <text:p text:style-name="P11"><text:span text:style-name="T4">Wysłuchaj nas Panie</text:span></text:p>
            </text:list-item>
          </text:list>
          <text:list text:style-name="L6">
            <text:list-header>
              <text:p text:style-name="P24"><text:span text:style-name="T8"/></text:p>
            </text:list-header>
          </text:list>
          <text:list text:style-name="L4">
            <text:list-item>
              <text:p text:style-name="P11"><text:span text:style-name="T4">Chryste, usłysz nas</text:span></text:p>
            </text:list-item>
            <text:list-item>
              <text:p text:style-name="P11"><text:span text:style-name="T4">Chryste, wysłuchaj nas</text:span></text:p>
            </text:list-item>
          </text:list>
          <draw:enhanced-geometry svg:viewBox="0 0 21600 21600" draw:type="mso-spt202" draw:enhanced-path="M 0 0 L 21600 0 21600 21600 0 21600 0 0 Z N"/>
        </draw:custom-shape>
        <presentation:notes draw:style-name="dp5">
          <draw:custom-shape draw:style-name="gr34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35" draw:text-style-name="P20" draw:layer="layout" svg:width="8.259cm" svg:height="1.261cm" svg:x="10.782cm" svg:y="24.13cm">
            <text:list text:style-name="L5">
              <text:list-header>
                <text:p text:style-name="P19"><text:span text:style-name="T5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custom-shape draw:style-name="gr19" draw:text-style-name="P15" draw:layer="layout" svg:width="6.478cm" svg:height="8.144cm" svg:x="5.402cm" svg:y="1.654cm">
            <text:p/>
            <draw:enhanced-geometry svg:viewBox="0 0 21600 21600" draw:type="rectangle" draw:enhanced-path="M 0 0 L 21600 0 21600 21600 0 21600 0 0 Z N"/>
          </draw:custom-shape>
          <draw:frame presentation:style-name="pr3" draw:text-style-name="P5" draw:layer="layout" svg:width="13.811cm" svg:height="9.776cm" svg:x="1.728cm" svg:y="10.319cm" presentation:class="notes" presentation:placeholder="true">
            <draw:text-box/>
          </draw:frame>
        </presentation:notes>
      </draw:page>
      <draw:page draw:name="page14" draw:style-name="dp1" draw:master-page-name="Domyślny" presentation:use-date-time-name="dtd1">
        <draw:custom-shape draw:style-name="gr36" draw:text-style-name="P2" draw:layer="layout" svg:width="25.4cm" svg:height="19.05cm" svg:x="0cm" svg:y="0cm">
          <text:list text:style-name="L1">
            <text:list-header>
              <text:p text:style-name="P1"><text:span text:style-name="T1">Com przyrzekł Bogu przy chrzcie raz, dotrzymać pragnę szczerze. </text:span><text:span text:style-name="T1"><text:line-break/></text:span><text:span text:style-name="T1">Kościoła słuchać w każdy czas </text:span><text:span text:style-name="T1"><text:line-break/></text:span><text:span text:style-name="T1">i w świętej wytrwać wierze! </text:span><text:span text:style-name="T1"><text:line-break/></text:span><text:span text:style-name="T1">O Panie Boże, dzięki Ci,</text:span><text:span text:style-name="T1"><text:line-break/></text:span><text:span text:style-name="T1">żeś mi Kościoła otwarł drzwi, </text:span><text:span text:style-name="T1"><text:line-break/></text:span><text:span text:style-name="T1">w nim żyć, umierać pragnę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37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14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15" draw:style-name="dp1" draw:master-page-name="Domyślny" presentation:use-date-time-name="dtd1">
        <draw:custom-shape draw:style-name="gr38" draw:text-style-name="P2" draw:layer="layout" svg:width="25.4cm" svg:height="19.05cm" svg:x="0cm" svg:y="0cm">
          <text:list text:style-name="L1">
            <text:list-header>
              <text:p text:style-name="P1"><text:span text:style-name="T1">W Kościele tym jest z Ciałem, Krwią, </text:span><text:span text:style-name="T1"><text:line-break/></text:span><text:span text:style-name="T1">Bóg pod postacią chleba. </text:span><text:span text:style-name="T1"><text:line-break/></text:span><text:span text:style-name="T1">Swym Ciałem karmi duszę mą, </text:span><text:span text:style-name="T1"><text:line-break/></text:span><text:span text:style-name="T1">by żyła w Nim dla nieba. </text:span><text:span text:style-name="T1"><text:line-break/></text:span><text:span text:style-name="T1">W to wierzyć zawsze mocno chcę, </text:span><text:span text:style-name="T1"><text:line-break/></text:span><text:span text:style-name="T1">bo tego Kościół uczy mnie </text:span><text:span text:style-name="T1"><text:line-break/></text:span><text:span text:style-name="T1">w nim żyć, umierać pragnę. 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39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15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16" draw:style-name="dp1" draw:master-page-name="Domyślny" presentation:use-date-time-name="dtd1">
        <draw:custom-shape draw:style-name="gr40" draw:text-style-name="P2" draw:layer="layout" svg:width="25.4cm" svg:height="19.05cm" svg:x="0cm" svg:y="0cm">
          <text:list text:style-name="L1">
            <text:list-header>
              <text:p text:style-name="P1"><text:span text:style-name="T1">Zwycięzca śmierci, piekła i szatana,</text:span><text:span text:style-name="T1"><text:line-break/></text:span><text:span text:style-name="T1">wychodzi z grobu, dnia trzeciego z rana.</text:span><text:span text:style-name="T1"><text:line-break/></text:span><text:span text:style-name="T1">Naród niewierny, trwoży się, przestrasza,</text:span><text:span text:style-name="T1"><text:line-break/></text:span><text:span text:style-name="T1">na cud Jonasza. Alleluja!</text:span><text:span text:style-name="T1"><text:line-break/></text:span><text:span text:style-name="T1"><text:line-break/></text:span><text:span text:style-name="T1"><text:line-break/></text:span><text:span text:style-name="T1">Ziemia się trzęsie, straż się grobu miesza, </text:span><text:span text:style-name="T1"><text:line-break/></text:span><text:span text:style-name="T1">anioł zstępuje, niewiasty pociesza. </text:span><text:span text:style-name="T1"><text:line-break/></text:span><text:span text:style-name="T1">„Patrzcie” tak mówi, „grób ten próżny został, </text:span><text:span text:style-name="T1"><text:line-break/></text:span><text:span text:style-name="T1">Pan zmartwychpowstał”. Alleluja! 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41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16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17" draw:style-name="dp1" draw:master-page-name="Domyślny" presentation:use-date-time-name="dtd1">
        <draw:custom-shape draw:style-name="gr42" draw:text-style-name="P2" draw:layer="layout" svg:width="25.4cm" svg:height="19.05cm" svg:x="0cm" svg:y="0cm">
          <text:list text:style-name="L1">
            <text:list-header>
              <text:p text:style-name="P1"><text:span text:style-name="T1">Ustąpcie od nas, smutki i trosk fale,</text:span><text:span text:style-name="T1"><text:line-break/></text:span><text:span text:style-name="T1">gdy Pan Zbawiciel triumfuje w chwale.</text:span><text:span text:style-name="T1"><text:line-break/></text:span><text:span text:style-name="T1">Ojcu swojemu już uczynił zadość,</text:span><text:span text:style-name="T1"><text:line-break/></text:span><text:span text:style-name="T1">nam niesie radość. Alleluja!</text:span><text:span text:style-name="T1"><text:line-break/></text:span><text:span text:style-name="T1"><text:line-break/></text:span><text:span text:style-name="T1"><text:line-break/></text:span><text:span text:style-name="T1">Cieszy swych uczniów, którzy wierni byli, </text:span><text:span text:style-name="T1"><text:line-break/></text:span><text:span text:style-name="T1">utwierdza w wierze, aby nie wątpili. </text:span><text:span text:style-name="T1"><text:line-break/></text:span><text:span text:style-name="T1">Obcuje z nimi, daje nauk wiele </text:span><text:span text:style-name="T1"><text:line-break/></text:span><text:span text:style-name="T1">o swym Kościele. Alleluja! <text:s/>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43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17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18" draw:style-name="dp1" draw:master-page-name="Domyślny" presentation:use-date-time-name="dtd1">
        <draw:custom-shape draw:style-name="gr44" draw:text-style-name="P2" draw:layer="layout" svg:width="25.4cm" svg:height="19.05cm" svg:x="0cm" svg:y="0cm">
          <text:list text:style-name="L1">
            <text:list-header>
              <text:p text:style-name="P1"><text:span text:style-name="T1">Już nie przestaje z narodem niewiernym,</text:span><text:span text:style-name="T1"><text:line-break/></text:span><text:span text:style-name="T1">samym się tylko ukazuje wiernym.</text:span><text:span text:style-name="T1"><text:line-break/></text:span><text:span text:style-name="T1">Nieśmiertelności przedstawia znamiona,</text:span><text:span text:style-name="T1"><text:line-break/></text:span><text:span text:style-name="T1">wśród uczniów grona. Alleluja!</text:span><text:span text:style-name="T1"><text:line-break/></text:span><text:span text:style-name="T1"><text:line-break/></text:span><text:span text:style-name="T1"><text:line-break/></text:span><text:span text:style-name="T1"> Boleści, rany, wzgardy wyrządzone </text:span><text:span text:style-name="T1"><text:line-break/></text:span><text:span text:style-name="T1">i śmierć haniebna są już nagrodzone. </text:span><text:span text:style-name="T1"><text:line-break/></text:span><text:span text:style-name="T1">Za poniżenia został wywyższony, </text:span><text:span text:style-name="T1"><text:line-break/></text:span><text:span text:style-name="T1">nad wszystkie trony. Alleluja! 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45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18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19" draw:style-name="dp1" draw:master-page-name="Domyślny" presentation:use-date-time-name="dtd1">
        <draw:custom-shape draw:style-name="gr46" draw:text-style-name="P2" draw:layer="layout" svg:width="25.4cm" svg:height="19.05cm" svg:x="0cm" svg:y="0cm">
          <text:list text:style-name="L1">
            <text:list-header>
              <text:p text:style-name="P1"><text:span text:style-name="T1">Ciesz się, Syjonie, Chrystusa Kościele! </text:span><text:span text:style-name="T1"><text:line-break/></text:span><text:span text:style-name="T1">Oto zabity Bóg twój żyje w ciele.</text:span><text:span text:style-name="T1"><text:line-break/></text:span><text:span text:style-name="T1"> Śpiewaj z weselem: „Pan króluje z drzewa",</text:span><text:span text:style-name="T1"><text:line-break/></text:span><text:span text:style-name="T1">jak Dawid śpiewa. Alleluja!</text:span><text:span text:style-name="T1"><text:line-break/></text:span><text:span text:style-name="T1"><text:line-break/></text:span><text:span text:style-name="T1"><text:line-break/></text:span><text:span text:style-name="T1">Cieszmy się wszyscy, już śmierć pohańbiona, </text:span><text:span text:style-name="T1"><text:line-break/></text:span><text:span text:style-name="T1">wina pierwszego rodzica zgładzona.</text:span><text:span text:style-name="T1"><text:line-break/></text:span><text:span text:style-name="T1">Niebios zamkniętych jest otwarta brama, synom Adama. Alleluja! 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47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19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20" draw:style-name="dp1" draw:master-page-name="Domyślny" presentation:use-date-time-name="dtd1">
        <draw:custom-shape draw:style-name="gr48" draw:text-style-name="P2" draw:layer="layout" svg:width="25.4cm" svg:height="19.05cm" svg:x="0cm" svg:y="0cm">
          <text:list text:style-name="L1">
            <text:list-header>
              <text:p text:style-name="P1"><text:span text:style-name="T1">Sławię Cię Panie, Alleluja,</text:span><text:span text:style-name="T1"><text:line-break/></text:span><text:span text:style-name="T1"> boś mnie wybawił, Alleluja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49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20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21" draw:style-name="dp1" draw:master-page-name="Domyślny" presentation:use-date-time-name="dtd1">
        <draw:custom-shape draw:style-name="gr50" draw:text-style-name="P2" draw:layer="layout" svg:width="25.4cm" svg:height="19.05cm" svg:x="0cm" svg:y="0cm">
          <text:list text:style-name="L1">
            <text:list-header>
              <text:p text:style-name="P1"><text:span text:style-name="T1">Wesel się niebo wysokie </text:span><text:span text:style-name="T1"><text:line-break/></text:span><text:span text:style-name="T1">i ziemia razem z morzami, </text:span><text:span text:style-name="T1"><text:line-break/></text:span><text:span text:style-name="T1">Chrystus zmartwychwstał po męce, </text:span><text:span text:style-name="T1"><text:line-break/></text:span><text:span text:style-name="T1">przynosząc życie śmiertelnym.</text:span><text:span text:style-name="T1"><text:line-break/></text:span><text:span text:style-name="T1"><text:line-break/></text:span><text:span text:style-name="T1"><text:line-break/></text:span><text:span text:style-name="T1"> Sławię Cię Panie, Alleluja,</text:span><text:span text:style-name="T1"><text:line-break/></text:span><text:span text:style-name="T1"> boś mnie wybawił, Alleluja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51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21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22" draw:style-name="dp1" draw:master-page-name="Domyślny" presentation:use-date-time-name="dtd1">
        <draw:custom-shape draw:style-name="gr52" draw:text-style-name="P2" draw:layer="layout" svg:width="25.4cm" svg:height="19.05cm" svg:x="0cm" svg:y="0cm">
          <text:list text:style-name="L1">
            <text:list-header>
              <text:p text:style-name="P1"><text:span text:style-name="T1">Czas zmiłowania powrócił, </text:span><text:span text:style-name="T1"><text:line-break/></text:span><text:span text:style-name="T1">zabłysnął dzień wybawienia, </text:span><text:span text:style-name="T1"><text:line-break/></text:span><text:span text:style-name="T1">w którym przez krew Barankową, </text:span><text:span text:style-name="T1"><text:line-break/></text:span><text:span text:style-name="T1">z ciemności świat się wyzwolił.</text:span><text:span text:style-name="T1"><text:line-break/></text:span><text:span text:style-name="T1"><text:line-break/></text:span><text:span text:style-name="T1"><text:line-break/></text:span><text:span text:style-name="T1"> Sławię Cię Panie, Alleluja,</text:span><text:span text:style-name="T1"><text:line-break/></text:span><text:span text:style-name="T1"> boś mnie wybawił, Alleluja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53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22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23" draw:style-name="dp1" draw:master-page-name="Domyślny" presentation:use-date-time-name="dtd1">
        <draw:custom-shape draw:style-name="gr54" draw:text-style-name="P2" draw:layer="layout" svg:width="25.4cm" svg:height="19.05cm" svg:x="0cm" svg:y="0cm">
          <text:list text:style-name="L1">
            <text:list-header>
              <text:p text:style-name="P1"><text:span text:style-name="T1">Śmierć poniesiona na krzyżu</text:span><text:span text:style-name="T1"><text:line-break/></text:span><text:span text:style-name="T1"> zgładziła grzechy ludzkości.</text:span><text:span text:style-name="T1"><text:line-break/></text:span><text:span text:style-name="T1">Bóg swą potęgę okazał, </text:span><text:span text:style-name="T1"><text:line-break/></text:span><text:span text:style-name="T1">gdyż Pokonany zwyciężył.</text:span><text:span text:style-name="T1"><text:line-break/></text:span><text:span text:style-name="T1"><text:line-break/></text:span><text:span text:style-name="T1"><text:line-break/></text:span><text:span text:style-name="T1"> Sławię Cię Panie, Alleluja,</text:span><text:span text:style-name="T1"><text:line-break/></text:span><text:span text:style-name="T1"> boś mnie wybawił, Alleluja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55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23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24" draw:style-name="dp1" draw:master-page-name="Domyślny" presentation:use-date-time-name="dtd1">
        <draw:custom-shape draw:style-name="gr56" draw:text-style-name="P2" draw:layer="layout" svg:width="25.4cm" svg:height="19.05cm" svg:x="0cm" svg:y="0cm">
          <text:list text:style-name="L1">
            <text:list-header>
              <text:p text:style-name="P1"><text:span text:style-name="T1">Oto jest nasze pragnienie </text:span><text:span text:style-name="T1"><text:line-break/></text:span><text:span text:style-name="T1">zrodzone z mocnej nadziei: </text:span><text:span text:style-name="T1"><text:line-break/></text:span><text:span text:style-name="T1">abyśmy z Panem wskrzeszeni </text:span><text:span text:style-name="T1"><text:line-break/></text:span><text:span text:style-name="T1">do życia weszli wiecznego.</text:span><text:span text:style-name="T1"><text:line-break/></text:span><text:span text:style-name="T1"><text:line-break/></text:span><text:span text:style-name="T1"><text:line-break/></text:span><text:span text:style-name="T1"> Sławię Cię Panie, Alleluja,</text:span><text:span text:style-name="T1"><text:line-break/></text:span><text:span text:style-name="T1"> boś mnie wybawił, Alleluja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57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24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25" draw:style-name="dp1" draw:master-page-name="Domyślny" presentation:use-date-time-name="dtd1">
        <draw:custom-shape draw:style-name="gr58" draw:text-style-name="P2" draw:layer="layout" svg:width="25.4cm" svg:height="19.05cm" svg:x="0cm" svg:y="0cm">
          <text:list text:style-name="L1">
            <text:list-header>
              <text:p text:style-name="P1"><text:span text:style-name="T1">Teraz więc sławmy wytrwale</text:span><text:span text:style-name="T1"><text:line-break/></text:span><text:span text:style-name="T1">Najświętszą Paschę Chrystusa,</text:span><text:span text:style-name="T1"><text:line-break/></text:span><text:span text:style-name="T1">która dla wszystkich się stała</text:span><text:span text:style-name="T1"><text:line-break/></text:span><text:span text:style-name="T1">przyczyną darów tak wielkich. </text:span><text:span text:style-name="T1"><text:line-break/></text:span><text:span text:style-name="T1"><text:line-break/></text:span><text:span text:style-name="T1"><text:line-break/></text:span><text:span text:style-name="T1"> Sławię Cię Panie, Alleluja,</text:span><text:span text:style-name="T1"><text:line-break/></text:span><text:span text:style-name="T1"> boś mnie wybawił, Alleluja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59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25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26" draw:style-name="dp1" draw:master-page-name="Domyślny" presentation:use-date-time-name="dtd1">
        <draw:custom-shape draw:style-name="gr60" draw:text-style-name="P2" draw:layer="layout" svg:width="25.4cm" svg:height="19.05cm" svg:x="0cm" svg:y="0cm">
          <text:list text:style-name="L1">
            <text:list-header>
              <text:p text:style-name="P1"><text:span text:style-name="T1">Bądź dla nas, Jezu, radością </text:span><text:span text:style-name="T1"><text:line-break/></text:span><text:span text:style-name="T1">i światłem Paschy wieczystej, </text:span><text:span text:style-name="T1"><text:line-break/></text:span><text:span text:style-name="T1">przyłącz do swego orszaku </text:span><text:span text:style-name="T1"><text:line-break/></text:span><text:span text:style-name="T1">na nowo łaską zrodzonych.</text:span><text:span text:style-name="T1"><text:line-break/></text:span><text:span text:style-name="T1"><text:line-break/></text:span><text:span text:style-name="T1"><text:line-break/></text:span><text:span text:style-name="T1"> Sławię Cię Panie, Alleluja,</text:span><text:span text:style-name="T1"><text:line-break/></text:span><text:span text:style-name="T1"> boś mnie wybawił, Alleluja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61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26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27" draw:style-name="dp1" draw:master-page-name="Domyślny" presentation:use-date-time-name="dtd1">
        <draw:custom-shape draw:style-name="gr62" draw:text-style-name="P2" draw:layer="layout" svg:width="25.4cm" svg:height="19.05cm" svg:x="0cm" svg:y="0cm">
          <text:list text:style-name="L1">
            <text:list-header>
              <text:p text:style-name="P1"><text:span text:style-name="T1">Panie, co chwałą jaśniejesz </text:span><text:span text:style-name="T1"><text:line-break/></text:span><text:span text:style-name="T1">po swym zwycięstwie nad śmiercią, </text:span><text:span text:style-name="T1"><text:line-break/></text:span><text:span text:style-name="T1">Tobie z Twym Ojcem i Duchem </text:span><text:span text:style-name="T1"><text:line-break/></text:span><text:span text:style-name="T1">niech będzie sława na wieki.</text:span><text:span text:style-name="T1"><text:line-break/></text:span><text:span text:style-name="T1"><text:line-break/></text:span><text:span text:style-name="T1"><text:line-break/></text:span><text:span text:style-name="T1"> Sławię Cię Panie, Alleluja,</text:span><text:span text:style-name="T1"><text:line-break/></text:span><text:span text:style-name="T1"> boś mnie wybawił, Alleluja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63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27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28" draw:style-name="dp1" draw:master-page-name="Domyślny" presentation:use-date-time-name="dtd1">
        <draw:custom-shape draw:style-name="gr64" draw:text-style-name="P2" draw:layer="layout" svg:width="25.4cm" svg:height="19.05cm" svg:x="0cm" svg:y="0cm">
          <text:list text:style-name="L1">
            <text:list-header>
              <text:p text:style-name="P1"><text:span text:style-name="T1">Oto jest dzień, który dał nam Pan,</text:span><text:span text:style-name="T1"><text:line-break/></text:span><text:span text:style-name="T1">weselmy się i radujmy się w nim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65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28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29" draw:style-name="dp1" draw:master-page-name="Domyślny" presentation:use-date-time-name="dtd1">
        <draw:custom-shape draw:style-name="gr66" draw:text-style-name="P2" draw:layer="layout" svg:width="25.4cm" svg:height="19.05cm" svg:x="0cm" svg:y="0cm">
          <text:list text:style-name="L1">
            <text:list-header>
              <text:p text:style-name="P1"><text:span text:style-name="T1">Niech nowy naród wybrany,</text:span><text:span text:style-name="T1"><text:line-break/></text:span><text:span text:style-name="T1">wyśpiewa radość paschalną</text:span><text:span text:style-name="T1"><text:line-break/></text:span><text:span text:style-name="T1">i nowym hymnem wysławia</text:span><text:span text:style-name="T1"><text:line-break/></text:span><text:span text:style-name="T1">Chrystusa zmartwychwstałego.</text:span><text:span text:style-name="T1"><text:line-break/></text:span><text:span text:style-name="T1"><text:line-break/></text:span><text:span text:style-name="T1"><text:line-break/></text:span><text:span text:style-name="T1"> Oto jest dzień, który dał nam Pan,</text:span><text:span text:style-name="T1"><text:line-break/></text:span><text:span text:style-name="T1">weselmy się i radujmy się w nim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67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29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30" draw:style-name="dp1" draw:master-page-name="Domyślny" presentation:use-date-time-name="dtd1">
        <draw:custom-shape draw:style-name="gr68" draw:text-style-name="P2" draw:layer="layout" svg:width="25.4cm" svg:height="19.05cm" svg:x="0cm" svg:y="0cm">
          <text:list text:style-name="L1">
            <text:list-header>
              <text:p text:style-name="P1"><text:span text:style-name="T1">Gdyż On, jak lew pełen mocy,</text:span><text:span text:style-name="T1"><text:line-break/></text:span><text:span text:style-name="T1">podeptał smoka Otchłani</text:span><text:span text:style-name="T1"><text:line-break/></text:span><text:span text:style-name="T1">i tych, co w śmierci zasnęli,</text:span><text:span text:style-name="T1"><text:line-break/></text:span><text:span text:style-name="T1">obudził głosem ożywczym.</text:span><text:span text:style-name="T1"><text:line-break/></text:span><text:span text:style-name="T1"><text:line-break/></text:span><text:span text:style-name="T1"><text:line-break/></text:span><text:span text:style-name="T1"> Oto jest dzień, który dał nam Pan,</text:span><text:span text:style-name="T1"><text:line-break/></text:span><text:span text:style-name="T1">weselmy się i radujmy się w nim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69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30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31" draw:style-name="dp1" draw:master-page-name="Domyślny" presentation:use-date-time-name="dtd1">
        <draw:custom-shape draw:style-name="gr70" draw:text-style-name="P2" draw:layer="layout" svg:width="25.4cm" svg:height="19.05cm" svg:x="0cm" svg:y="0cm">
          <text:list text:style-name="L1">
            <text:list-header>
              <text:p text:style-name="P1"><text:span text:style-name="T1">Gdy piekło klęskę poniosło,</text:span><text:span text:style-name="T1"><text:line-break/></text:span><text:span text:style-name="T1">musiało zwrócić swą zdobycz,</text:span><text:span text:style-name="T1"><text:line-break/></text:span><text:span text:style-name="T1">a rzesza już wyzwolonych</text:span><text:span text:style-name="T1"><text:line-break/></text:span><text:span text:style-name="T1">podąża śladem Jezusa.</text:span><text:span text:style-name="T1"><text:line-break/></text:span><text:span text:style-name="T1"><text:line-break/></text:span><text:span text:style-name="T1"><text:line-break/></text:span><text:span text:style-name="T1"> Oto jest dzień, który dał nam Pan,</text:span><text:span text:style-name="T1"><text:line-break/></text:span><text:span text:style-name="T1">weselmy się i radujmy się w nim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71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31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32" draw:style-name="dp1" draw:master-page-name="Domyślny" presentation:use-date-time-name="dtd1">
        <draw:custom-shape draw:style-name="gr72" draw:text-style-name="P2" draw:layer="layout" svg:width="25.4cm" svg:height="19.05cm" svg:x="0cm" svg:y="0cm">
          <text:list text:style-name="L1">
            <text:list-header>
              <text:p text:style-name="P1"><text:span text:style-name="T1">Zwyciężył oto Zbawiciel,</text:span><text:span text:style-name="T1"><text:line-break/></text:span><text:span text:style-name="T1">wspaniały Władca wszechświata,</text:span><text:span text:style-name="T1"><text:line-break/></text:span><text:span text:style-name="T1">mieszkańców nieba i ziemi</text:span><text:span text:style-name="T1"><text:line-break/></text:span><text:span text:style-name="T1">połączył w jednej ojczyźnie.</text:span><text:span text:style-name="T1"><text:line-break/></text:span><text:span text:style-name="T1"><text:line-break/></text:span><text:span text:style-name="T1"><text:line-break/></text:span><text:span text:style-name="T1"> Oto jest dzień, który dał nam Pan,</text:span><text:span text:style-name="T1"><text:line-break/></text:span><text:span text:style-name="T1">weselmy się i radujmy się w nim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73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32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33" draw:style-name="dp1" draw:master-page-name="Domyślny" presentation:use-date-time-name="dtd1">
        <draw:custom-shape draw:style-name="gr74" draw:text-style-name="P2" draw:layer="layout" svg:width="25.4cm" svg:height="19.05cm" svg:x="0cm" svg:y="0cm">
          <text:list text:style-name="L1">
            <text:list-header>
              <text:p text:style-name="P1"><text:span text:style-name="T1">A my, oddając Mu chwałę,</text:span><text:span text:style-name="T1"><text:line-break/></text:span><text:span text:style-name="T1">dobrego Króla błagajmy,</text:span><text:span text:style-name="T1"><text:line-break/></text:span><text:span text:style-name="T1">by nas wprowadził do domu</text:span><text:span text:style-name="T1"><text:line-break/></text:span><text:span text:style-name="T1">Swojego światła i szczęścia.</text:span><text:span text:style-name="T1"><text:line-break/></text:span><text:span text:style-name="T1"><text:line-break/></text:span><text:span text:style-name="T1"><text:line-break/></text:span><text:span text:style-name="T1"> Oto jest dzień, który dał nam Pan,</text:span><text:span text:style-name="T1"><text:line-break/></text:span><text:span text:style-name="T1">weselmy się i radujmy się w nim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75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33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34" draw:style-name="dp1" draw:master-page-name="Domyślny" presentation:use-date-time-name="dtd1">
        <draw:custom-shape draw:style-name="gr76" draw:text-style-name="P2" draw:layer="layout" svg:width="25.4cm" svg:height="19.05cm" svg:x="0cm" svg:y="0cm">
          <text:list text:style-name="L1">
            <text:list-header>
              <text:p text:style-name="P1"><text:span text:style-name="T1">O stań się, Jezu, dla duszy</text:span><text:span text:style-name="T1"><text:line-break/></text:span><text:span text:style-name="T1">radością Paschy wieczystej</text:span><text:span text:style-name="T1"><text:line-break/></text:span><text:span text:style-name="T1">i nas, wskrzeszonych Twą mocą,</text:span><text:span text:style-name="T1"><text:line-break/></text:span><text:span text:style-name="T1">do Swego przyłącz orszaku.</text:span><text:span text:style-name="T1"><text:line-break/></text:span><text:span text:style-name="T1"><text:line-break/></text:span><text:span text:style-name="T1"><text:line-break/></text:span><text:span text:style-name="T1"> Oto jest dzień, który dał nam Pan,</text:span><text:span text:style-name="T1"><text:line-break/></text:span><text:span text:style-name="T1">weselmy się i radujmy się w nim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77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34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35" draw:style-name="dp1" draw:master-page-name="Domyślny" presentation:use-date-time-name="dtd1">
        <draw:custom-shape draw:style-name="gr78" draw:text-style-name="P2" draw:layer="layout" svg:width="25.4cm" svg:height="19.05cm" svg:x="0cm" svg:y="0cm">
          <text:list text:style-name="L1">
            <text:list-header>
              <text:p text:style-name="P1"><text:span text:style-name="T1">Niech Ciebie, Panie promienny, </text:span><text:span text:style-name="T1"><text:line-break/></text:span><text:span text:style-name="T1">powstały z martwych po męce</text:span><text:span text:style-name="T1"><text:line-break/></text:span><text:span text:style-name="T1">i Twego Ojca, i Ducha</text:span><text:span text:style-name="T1"><text:line-break/></text:span><text:span text:style-name="T1">wysławia rzesza zbawionych. Amen.</text:span><text:span text:style-name="T1"><text:line-break/></text:span><text:span text:style-name="T1"><text:line-break/></text:span><text:span text:style-name="T1"><text:line-break/></text:span><text:span text:style-name="T1"> Oto jest dzień, który dał nam Pan,</text:span><text:span text:style-name="T1"><text:line-break/></text:span><text:span text:style-name="T1">weselmy się i radujmy się w nim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79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35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36" draw:style-name="dp1" draw:master-page-name="Domyślny" presentation:use-date-time-name="dtd1">
        <draw:custom-shape draw:style-name="gr80" draw:text-style-name="P2" draw:layer="layout" svg:width="25.4cm" svg:height="19.05cm" svg:x="0cm" svg:y="0cm">
          <text:list text:style-name="L1">
            <text:list-header>
              <text:p text:style-name="P1"><text:span text:style-name="T1">Oto są baranki młode.</text:span><text:span text:style-name="T1"><text:line-break/></text:span><text:span text:style-name="T1">Oto ci, co zawołali: Alleluja!</text:span><text:span text:style-name="T1"><text:line-break/></text:span><text:span text:style-name="T1">Dopiero przyszli do zdrojów,</text:span><text:span text:style-name="T1"><text:line-break/></text:span><text:span text:style-name="T1">światłością się napełnili.</text:span><text:span text:style-name="T1"><text:line-break/></text:span><text:span text:style-name="T1">Alleluja, alleluja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 presentation:use-date-time-name="dtd1">
          <draw:custom-shape draw:style-name="gr81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36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37" draw:style-name="dp1" draw:master-page-name="Domyślny" presentation:use-date-time-name="dtd1">
        <draw:custom-shape draw:style-name="gr82" draw:text-style-name="P2" draw:layer="layout" svg:width="25.4cm" svg:height="19.05cm" svg:x="0cm" svg:y="0cm">
          <text:list text:style-name="L1">
            <text:list-header>
              <text:p text:style-name="P1"><text:span text:style-name="T1">Na Baranka Pańskich godach,</text:span><text:span text:style-name="T1"><text:line-break/></text:span><text:span text:style-name="T1">w szat świątecznych czystej bieli,  <text:s/></text:span><text:span text:style-name="T1"><text:line-break/></text:span><text:span text:style-name="T1">po krwawego morza wodach,</text:span><text:span text:style-name="T1"><text:line-break/></text:span><text:span text:style-name="T1">nieśmy Panu pieśń weseli.</text:span><text:span text:style-name="T1"><text:line-break/></text:span><text:span text:style-name="T1"><text:line-break/></text:span><text:span text:style-name="T1"><text:line-break/></text:span><text:span text:style-name="T1">Oto są baranki młode. </text:span><text:span text:style-name="T1"><text:line-break/></text:span><text:span text:style-name="T1">Oto ci, co zawołali: Alleluja! </text:span><text:span text:style-name="T1"><text:line-break/></text:span><text:span text:style-name="T1">Dopiero przyszli do zdrojów, </text:span><text:span text:style-name="T1"><text:line-break/></text:span><text:span text:style-name="T1">światłością się napełnili. </text:span><text:span text:style-name="T1"><text:line-break/></text:span><text:span text:style-name="T1">Alleluja, alleluja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 presentation:use-date-time-name="dtd1">
          <draw:custom-shape draw:style-name="gr83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37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38" draw:style-name="dp1" draw:master-page-name="Domyślny" presentation:use-date-time-name="dtd1">
        <draw:custom-shape draw:style-name="gr84" draw:text-style-name="P2" draw:layer="layout" svg:width="25.4cm" svg:height="19.05cm" svg:x="0cm" svg:y="0cm">
          <text:list text:style-name="L1">
            <text:list-header>
              <text:p text:style-name="P1"><text:span text:style-name="T1">W swej miłości wiekuistej </text:span><text:span text:style-name="T1"><text:line-break/></text:span><text:span text:style-name="T1">On nas swoją Krwią częstuje, </text:span><text:span text:style-name="T1"><text:line-break/></text:span><text:span text:style-name="T1">nam też Ciało swe przeczyste </text:span><text:span text:style-name="T1"><text:line-break/></text:span><text:span text:style-name="T1">Chrystus kapłan ofiaruje.</text:span><text:span text:style-name="T1"><text:line-break/></text:span><text:span text:style-name="T1"><text:line-break/></text:span><text:span text:style-name="T1"><text:line-break/></text:span><text:span text:style-name="T1">Oto są baranki młode. </text:span><text:span text:style-name="T1"><text:line-break/></text:span><text:span text:style-name="T1">Oto ci, co zawołali: Alleluja! </text:span><text:span text:style-name="T1"><text:line-break/></text:span><text:span text:style-name="T1">Dopiero przyszli do zdrojów, </text:span><text:span text:style-name="T1"><text:line-break/></text:span><text:span text:style-name="T1">światłością się napełnili. </text:span><text:span text:style-name="T1"><text:line-break/></text:span><text:span text:style-name="T1">Alleluja, alleluja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 presentation:use-date-time-name="dtd1">
          <draw:custom-shape draw:style-name="gr85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38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39" draw:style-name="dp1" draw:master-page-name="Domyślny" presentation:use-date-time-name="dtd1">
        <draw:custom-shape draw:style-name="gr86" draw:text-style-name="P2" draw:layer="layout" svg:width="25.4cm" svg:height="19.05cm" svg:x="0cm" svg:y="0cm">
          <text:list text:style-name="L1">
            <text:list-header>
              <text:p text:style-name="P1"><text:span text:style-name="T1">Na drzwi świętą Krwią skropione</text:span><text:span text:style-name="T1"><text:line-break/></text:span><text:span text:style-name="T1">anioł mściciel z lękiem wziera,</text:span><text:span text:style-name="T1"><text:line-break/></text:span><text:span text:style-name="T1">pędzi morze rozdzielone,</text:span><text:span text:style-name="T1"><text:line-break/></text:span><text:span text:style-name="T1">wrogów w nurtach swych pożera.</text:span><text:span text:style-name="T1"><text:line-break/></text:span><text:span text:style-name="T1"><text:line-break/></text:span><text:span text:style-name="T1"><text:line-break/></text:span><text:span text:style-name="T1">Oto są baranki młode. </text:span><text:span text:style-name="T1"><text:line-break/></text:span><text:span text:style-name="T1">Oto ci, co zawołali: Alleluja! </text:span><text:span text:style-name="T1"><text:line-break/></text:span><text:span text:style-name="T1">Dopiero przyszli do zdrojów, </text:span><text:span text:style-name="T1"><text:line-break/></text:span><text:span text:style-name="T1">światłością się napełnili. </text:span><text:span text:style-name="T1"><text:line-break/></text:span><text:span text:style-name="T1">Alleluja, alleluja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 presentation:use-date-time-name="dtd1">
          <draw:custom-shape draw:style-name="gr87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39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40" draw:style-name="dp1" draw:master-page-name="Domyślny" presentation:use-date-time-name="dtd1">
        <draw:custom-shape draw:style-name="gr88" draw:text-style-name="P2" draw:layer="layout" svg:width="25.4cm" svg:height="19.05cm" svg:x="0cm" svg:y="0cm">
          <text:list text:style-name="L1">
            <text:list-header>
              <text:p text:style-name="P1"><text:span text:style-name="T1">Już nam Paschą Tyś jest Chryste,</text:span><text:span text:style-name="T1"><text:line-break/></text:span><text:span text:style-name="T1">Wielkanocną też ofiarą,</text:span><text:span text:style-name="T1"><text:line-break/></text:span><text:span text:style-name="T1">Tyś przaśniki nasze czyste </text:span><text:span text:style-name="T1"><text:line-break/></text:span><text:span text:style-name="T1">dla dusz prostych z szczerą wiarą.</text:span><text:span text:style-name="T1"><text:line-break/></text:span><text:span text:style-name="T1"><text:line-break/></text:span><text:span text:style-name="T1"><text:line-break/></text:span><text:span text:style-name="T1">Oto są baranki młode. </text:span><text:span text:style-name="T1"><text:line-break/></text:span><text:span text:style-name="T1">Oto ci, co zawołali: Alleluja! </text:span><text:span text:style-name="T1"><text:line-break/></text:span><text:span text:style-name="T1">Dopiero przyszli do zdrojów, </text:span><text:span text:style-name="T1"><text:line-break/></text:span><text:span text:style-name="T1">światłością się napełnili. </text:span><text:span text:style-name="T1"><text:line-break/></text:span><text:span text:style-name="T1">Alleluja, alleluja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 presentation:use-date-time-name="dtd1">
          <draw:custom-shape draw:style-name="gr89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40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41" draw:style-name="dp1" draw:master-page-name="Domyślny" presentation:use-date-time-name="dtd1">
        <draw:custom-shape draw:style-name="gr90" draw:text-style-name="P2" draw:layer="layout" svg:width="25.4cm" svg:height="19.05cm" svg:x="0cm" svg:y="0cm">
          <text:list text:style-name="L1">
            <text:list-header>
              <text:p text:style-name="P1"><text:span text:style-name="T1">O Ofiaro Niebios święta,</text:span><text:span text:style-name="T1"><text:line-break/></text:span><text:span text:style-name="T1">Ty moc piekła pokonywasz,</text:span><text:span text:style-name="T1"><text:line-break/></text:span><text:span text:style-name="T1">zrywasz ciężkie śmierci pęta,</text:span><text:span text:style-name="T1"><text:line-break/></text:span><text:span text:style-name="T1">wieniec życia nam zdobywasz.</text:span><text:span text:style-name="T1"><text:line-break/></text:span><text:span text:style-name="T1"><text:line-break/></text:span><text:span text:style-name="T1"><text:line-break/></text:span><text:span text:style-name="T1">Oto są baranki młode. </text:span><text:span text:style-name="T1"><text:line-break/></text:span><text:span text:style-name="T1">Oto ci, co zawołali: Alleluja! </text:span><text:span text:style-name="T1"><text:line-break/></text:span><text:span text:style-name="T1">Dopiero przyszli do zdrojów, </text:span><text:span text:style-name="T1"><text:line-break/></text:span><text:span text:style-name="T1">światłością się napełnili. </text:span><text:span text:style-name="T1"><text:line-break/></text:span><text:span text:style-name="T1">Alleluja, alleluja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 presentation:use-date-time-name="dtd1">
          <draw:custom-shape draw:style-name="gr91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41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42" draw:style-name="dp1" draw:master-page-name="Domyślny" presentation:use-date-time-name="dtd1">
        <draw:custom-shape draw:style-name="gr92" draw:text-style-name="P2" draw:layer="layout" svg:width="25.4cm" svg:height="19.05cm" svg:x="0cm" svg:y="0cm">
          <text:list text:style-name="L1">
            <text:list-header>
              <text:p text:style-name="P1"><text:span text:style-name="T1">Chrystus piekło pogromiwszy</text:span><text:span text:style-name="T1"><text:line-break/></text:span><text:span text:style-name="T1">swój zwycięski znak roztacza,</text:span><text:span text:style-name="T1"><text:line-break/></text:span><text:span text:style-name="T1">niebo ludziom otworzywszy</text:span><text:span text:style-name="T1"><text:line-break/></text:span><text:span text:style-name="T1">króla mroków w więzy wtłacza.</text:span><text:span text:style-name="T1"><text:line-break/></text:span><text:span text:style-name="T1"><text:line-break/></text:span><text:span text:style-name="T1"><text:line-break/></text:span><text:span text:style-name="T1">Oto są baranki młode. </text:span><text:span text:style-name="T1"><text:line-break/></text:span><text:span text:style-name="T1">Oto ci, co zawołali: Alleluja! </text:span><text:span text:style-name="T1"><text:line-break/></text:span><text:span text:style-name="T1">Dopiero przyszli do zdrojów, </text:span><text:span text:style-name="T1"><text:line-break/></text:span><text:span text:style-name="T1">światłością się napełnili. </text:span><text:span text:style-name="T1"><text:line-break/></text:span><text:span text:style-name="T1">Alleluja, alleluja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 presentation:use-date-time-name="dtd1">
          <draw:custom-shape draw:style-name="gr93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42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43" draw:style-name="dp1" draw:master-page-name="Domyślny" presentation:use-date-time-name="dtd1">
        <draw:custom-shape draw:style-name="gr94" draw:text-style-name="P2" draw:layer="layout" svg:width="25.4cm" svg:height="19.05cm" svg:x="0cm" svg:y="0cm">
          <text:list text:style-name="L1">
            <text:list-header>
              <text:p text:style-name="P1"><text:span text:style-name="T1">Byś nam wiecznie, Jezu drogi, </text:span><text:span text:style-name="T1"><text:line-break/></text:span><text:span text:style-name="T1">Wielkanocną był radością,</text:span><text:span text:style-name="T1"><text:line-break/></text:span><text:span text:style-name="T1">strzeż od grzechu śmierci srogiej odrodzonych Twą miłością.</text:span><text:span text:style-name="T1"><text:line-break/></text:span><text:span text:style-name="T1"><text:line-break/></text:span><text:span text:style-name="T1"><text:line-break/></text:span><text:span text:style-name="T1">Oto są baranki młode. </text:span><text:span text:style-name="T1"><text:line-break/></text:span><text:span text:style-name="T1">Oto ci, co zawołali: Alleluja! </text:span><text:span text:style-name="T1"><text:line-break/></text:span><text:span text:style-name="T1">Dopiero przyszli do zdrojów, </text:span><text:span text:style-name="T1"><text:line-break/></text:span><text:span text:style-name="T1">światłością się napełnili. </text:span><text:span text:style-name="T1"><text:line-break/></text:span><text:span text:style-name="T1">Alleluja, alleluja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 presentation:use-date-time-name="dtd1">
          <draw:custom-shape draw:style-name="gr95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43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44" draw:style-name="dp1" draw:master-page-name="Domyślny" presentation:use-date-time-name="dtd1">
        <draw:custom-shape draw:style-name="gr96" draw:text-style-name="P2" draw:layer="layout" svg:width="25.4cm" svg:height="19.05cm" svg:x="0cm" svg:y="0cm">
          <text:list text:style-name="L1">
            <text:list-header>
              <text:p text:style-name="P1"><text:span text:style-name="T1">Chwała Ojcu i Synowi, </text:span><text:span text:style-name="T1"><text:line-break/></text:span><text:span text:style-name="T1">który z martwych żywy wstaje,</text:span><text:span text:style-name="T1"><text:line-break/></text:span><text:span text:style-name="T1">i Świętemu też Duchowi</text:span><text:span text:style-name="T1"><text:line-break/></text:span><text:span text:style-name="T1">niech na wieki nie ustaje.</text:span><text:span text:style-name="T1"><text:line-break/></text:span><text:span text:style-name="T1"><text:line-break/></text:span><text:span text:style-name="T1"><text:line-break/></text:span><text:span text:style-name="T1">Oto są baranki młode. </text:span><text:span text:style-name="T1"><text:line-break/></text:span><text:span text:style-name="T1">Oto ci, co zawołali: Alleluja! </text:span><text:span text:style-name="T1"><text:line-break/></text:span><text:span text:style-name="T1">Dopiero przyszli do zdrojów, </text:span><text:span text:style-name="T1"><text:line-break/></text:span><text:span text:style-name="T1">światłością się napełnili. </text:span><text:span text:style-name="T1"><text:line-break/></text:span><text:span text:style-name="T1">Alleluja, alleluja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 presentation:use-date-time-name="dtd1">
          <draw:custom-shape draw:style-name="gr97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44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45" draw:style-name="dp1" draw:master-page-name="Domyślny" presentation:use-date-time-name="dtd1">
        <draw:custom-shape draw:style-name="gr98" draw:text-style-name="P2" draw:layer="layout" svg:width="25.4cm" svg:height="19.05cm" svg:x="0cm" svg:y="0cm">
          <text:list text:style-name="L1">
            <text:list-header>
              <text:p text:style-name="P1"><text:span text:style-name="T1">Wesoły nam dzień dziś nastał, </text:span><text:span text:style-name="T1"><text:line-break/></text:span><text:span text:style-name="T1">którego z nas każdy żądał, </text:span><text:span text:style-name="T1"><text:line-break/></text:span><text:span text:style-name="T1">tego dnia Chrystus zmartwychwstał.</text:span><text:span text:style-name="T1"><text:line-break/></text:span><text:span text:style-name="T1">Alleluja, alleluja!</text:span><text:span text:style-name="T1"><text:line-break/></text:span><text:span text:style-name="T1"><text:line-break/></text:span><text:span text:style-name="T1"><text:line-break/></text:span><text:span text:style-name="T1">Król niebieski k`nam zawitał, </text:span><text:span text:style-name="T1"><text:line-break/></text:span><text:span text:style-name="T1">jako śliczny kwiat zakwitał, </text:span><text:span text:style-name="T1"><text:line-break/></text:span><text:span text:style-name="T1">po śmierci się nam pokazał. </text:span><text:span text:style-name="T1"><text:line-break/></text:span><text:span text:style-name="T1">Alleluja, alleluja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99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45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46" draw:style-name="dp1" draw:master-page-name="Domyślny" presentation:use-date-time-name="dtd1">
        <draw:custom-shape draw:style-name="gr100" draw:text-style-name="P2" draw:layer="layout" svg:width="25.4cm" svg:height="19.05cm" svg:x="0cm" svg:y="0cm">
          <text:list text:style-name="L1">
            <text:list-header>
              <text:p text:style-name="P1"><text:span text:style-name="T1">Piekielne moce zwojował, </text:span><text:span text:style-name="T1"><text:line-break/></text:span><text:span text:style-name="T1">nieprzyjaciele podeptał, </text:span><text:span text:style-name="T1"><text:line-break/></text:span><text:span text:style-name="T1">nad nędznymi się zmiłował. </text:span><text:span text:style-name="T1"><text:line-break/></text:span><text:span text:style-name="T1">Alleluja, alleluja!</text:span><text:span text:style-name="T1"><text:line-break/></text:span><text:span text:style-name="T1"><text:line-break/></text:span><text:span text:style-name="T1"><text:line-break/></text:span><text:span text:style-name="T1"> Do trzeciego dnia tam mieszkał, </text:span><text:span text:style-name="T1"><text:line-break/></text:span><text:span text:style-name="T1">Ojce święte tam pocieszał, </text:span><text:span text:style-name="T1"><text:line-break/></text:span><text:span text:style-name="T1">potem iść za sobą kazał. </text:span><text:span text:style-name="T1"><text:line-break/></text:span><text:span text:style-name="T1">Alleluja, alleluja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101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46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47" draw:style-name="dp1" draw:master-page-name="Domyślny" presentation:use-date-time-name="dtd1">
        <draw:custom-shape draw:style-name="gr102" draw:text-style-name="P2" draw:layer="layout" svg:width="25.4cm" svg:height="19.05cm" svg:x="0cm" svg:y="0cm">
          <text:list text:style-name="L1">
            <text:list-header>
              <text:p text:style-name="P1"><text:span text:style-name="T1">Którzy w otchłaniach mieszkali,</text:span><text:span text:style-name="T1"><text:line-break/></text:span><text:span text:style-name="T1">płaczliwie tam zawołali,</text:span><text:span text:style-name="T1"><text:line-break/></text:span><text:span text:style-name="T1">gdy Zbawiciela ujrzeli.</text:span><text:span text:style-name="T1"><text:line-break/></text:span><text:span text:style-name="T1">Alleluja, alleluja!</text:span><text:span text:style-name="T1"><text:line-break/></text:span><text:span text:style-name="T1"><text:line-break/></text:span><text:span text:style-name="T1"><text:line-break/></text:span><text:span text:style-name="T1">„Zawitaj, przybywający, </text:span><text:span text:style-name="T1"><text:line-break/></text:span><text:span text:style-name="T1">Boży Synu Wszechmogący, </text:span><text:span text:style-name="T1"><text:line-break/></text:span><text:span text:style-name="T1">wybaw nas z piekielnej mocy!” </text:span><text:span text:style-name="T1"><text:line-break/></text:span><text:span text:style-name="T1">Alleluja, alleluja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103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47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48" draw:style-name="dp1" draw:master-page-name="Domyślny" presentation:use-date-time-name="dtd1">
        <draw:custom-shape draw:style-name="gr104" draw:text-style-name="P2" draw:layer="layout" svg:width="25.4cm" svg:height="19.05cm" svg:x="0cm" svg:y="0cm">
          <text:list text:style-name="L1">
            <text:list-header>
              <text:p text:style-name="P1"><text:span text:style-name="T1">Wielkie tam wesele mieli, </text:span><text:span text:style-name="T1"><text:line-break/></text:span><text:span text:style-name="T1">gdy Zbawiciela ujrzeli, </text:span><text:span text:style-name="T1"><text:line-break/></text:span><text:span text:style-name="T1">którego z dawna żądali. </text:span><text:span text:style-name="T1"><text:line-break/></text:span><text:span text:style-name="T1">Alleluja, alleluja!</text:span><text:span text:style-name="T1"><text:line-break/></text:span><text:span text:style-name="T1"><text:line-break/></text:span><text:span text:style-name="T1"><text:line-break/></text:span><text:span text:style-name="T1">Potem swą mocą zmartwychwstał, </text:span><text:span text:style-name="T1"><text:line-break/></text:span><text:span text:style-name="T1">pieczęci z grobu nie ruszał, </text:span><text:span text:style-name="T1"><text:line-break/></text:span><text:span text:style-name="T1">na stróżach wielki strach powstał. </text:span><text:span text:style-name="T1"><text:line-break/></text:span><text:span text:style-name="T1">Alleluja, alleluja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105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48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49" draw:style-name="dp1" draw:master-page-name="Domyślny" presentation:use-date-time-name="dtd1">
        <draw:custom-shape draw:style-name="gr106" draw:text-style-name="P2" draw:layer="layout" svg:width="25.4cm" svg:height="19.05cm" svg:x="0cm" svg:y="0cm">
          <text:list text:style-name="L1">
            <text:list-header>
              <text:p text:style-name="P1"><text:span text:style-name="T1">A gdy Chrystus Pan zmartwychwstał, </text:span><text:span text:style-name="T1"><text:line-break/></text:span><text:span text:style-name="T1">miłośnikom się pokazał, </text:span><text:span text:style-name="T1"><text:line-break/></text:span><text:span text:style-name="T1">anioły do Matki posłał. </text:span><text:span text:style-name="T1"><text:line-break/></text:span><text:span text:style-name="T1">Alleluja, alleluja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107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49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50" draw:style-name="dp1" draw:master-page-name="Domyślny" presentation:use-date-time-name="dtd1">
        <draw:custom-shape draw:style-name="gr108" draw:text-style-name="P2" draw:layer="layout" svg:width="25.4cm" svg:height="19.05cm" svg:x="0cm" svg:y="0cm">
          <text:list text:style-name="L1">
            <text:list-header>
              <text:p text:style-name="P1"><text:span text:style-name="T1">„</text:span><text:span text:style-name="T1">O Anieli najmilejsi, </text:span><text:span text:style-name="T1"><text:line-break/></text:span><text:span text:style-name="T1">idźcież do Panny Najświętszej,</text:span><text:span text:style-name="T1"><text:line-break/></text:span><text:span text:style-name="T1">do Matki Mej najmilejszej!”</text:span><text:span text:style-name="T1"><text:line-break/></text:span><text:span text:style-name="T1">Alleluja, alleluja!</text:span><text:span text:style-name="T1"><text:line-break/></text:span><text:span text:style-name="T1"><text:line-break/></text:span><text:span text:style-name="T1"><text:line-break/></text:span><text:span text:style-name="T1">”Ode Mnie Ją pozdrawiajcie </text:span><text:span text:style-name="T1"><text:line-break/></text:span><text:span text:style-name="T1">i wesoło zaśpiewajcie: </text:span><text:span text:style-name="T1"><text:line-break/></text:span><text:span text:style-name="T1">Królowo rajska, wesel się!” </text:span><text:span text:style-name="T1"><text:line-break/></text:span><text:span text:style-name="T1">Alleluja, alleluja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109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50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51" draw:style-name="dp1" draw:master-page-name="Domyślny" presentation:use-date-time-name="dtd1">
        <draw:custom-shape draw:style-name="gr110" draw:text-style-name="P2" draw:layer="layout" svg:width="25.4cm" svg:height="19.05cm" svg:x="0cm" svg:y="0cm">
          <text:list text:style-name="L1">
            <text:list-header>
              <text:p text:style-name="P1"><text:span text:style-name="T9">Ciebie Boga wysławiamy, </text:span><text:span text:style-name="T9"><text:line-break/></text:span><text:span text:style-name="T9">Tobie Panu wieczna chwała, </text:span><text:span text:style-name="T9"><text:line-break/></text:span><text:span text:style-name="T9">Ciebie Ojca, niebios bramy, </text:span><text:span text:style-name="T9"><text:line-break/></text:span><text:span text:style-name="T9">Ciebie wielbi ziemia cała.</text:span><text:span text:style-name="T9"><text:line-break/></text:span><text:span text:style-name="T9"> </text:span><text:span text:style-name="T9"><text:line-break/></text:span><text:span text:style-name="T9">Tobie wszyscy Aniołowie, </text:span><text:span text:style-name="T9"><text:line-break/></text:span><text:span text:style-name="T9">Tobie Moce i Niebiosy, </text:span><text:span text:style-name="T9"><text:line-break/></text:span><text:span text:style-name="T9">Cheruby, Serafinowie, </text:span><text:span text:style-name="T9"><text:line-break/></text:span><text:span text:style-name="T9">ślą wieczystej pieśni głosy.</text:span><text:span text:style-name="T9"><text:line-break/></text:span><text:span text:style-name="T9"><text:line-break/></text:span><text:span text:style-name="T10"> </text:span><text:span text:style-name="T9">Święty, Święty, nad Świętymi, </text:span><text:span text:style-name="T9"><text:line-break/></text:span><text:span text:style-name="T9">Bóg Zastępów, Król łaskawy, </text:span><text:span text:style-name="T9"><text:line-break/></text:span><text:span text:style-name="T9">pełne niebo z kręgiem ziemi, </text:span><text:span text:style-name="T9"><text:line-break/></text:span><text:span text:style-name="T9">Majestatu Twojej sławy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111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51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52" draw:style-name="dp1" draw:master-page-name="Domyślny" presentation:use-date-time-name="dtd1">
        <draw:custom-shape draw:style-name="gr112" draw:text-style-name="P2" draw:layer="layout" svg:width="25.4cm" svg:height="19.05cm" svg:x="0cm" svg:y="0cm">
          <text:list text:style-name="L1">
            <text:list-header>
              <text:p text:style-name="P1"><text:span text:style-name="T9">Apostołów Tobie rzesza, </text:span><text:span text:style-name="T9"><text:line-break/></text:span><text:span text:style-name="T9">chór Proroków pełen chwały, </text:span><text:span text:style-name="T9"><text:line-break/></text:span><text:span text:style-name="T9">Tobie hołdy nieść pośpiesza </text:span><text:span text:style-name="T9"><text:tab/></text:span><text:span text:style-name="T9"><text:line-break/></text:span><text:span text:style-name="T9">Męczenników orszak biały.</text:span><text:span text:style-name="T9"><text:line-break/></text:span><text:span text:style-name="T9"><text:line-break/></text:span><text:span text:style-name="T9">Ciebie poprzez okrąg ziemi, </text:span><text:span text:style-name="T9"><text:line-break/></text:span><text:span text:style-name="T9">z głębi serca ile zdoła, </text:span><text:span text:style-name="T9"><text:line-break/></text:span><text:span text:style-name="T9">głosy ludów zgodzonymi, </text:span><text:span text:style-name="T9"><text:line-break/></text:span><text:span text:style-name="T9">wielbi święta pieśń Kościoła. </text:span><text:span text:style-name="T9"><text:line-break/></text:span><text:span text:style-name="T9"> </text:span><text:span text:style-name="T9"><text:line-break/></text:span><text:span text:style-name="T9">Niezmierzonej Ojca chwały, </text:span><text:span text:style-name="T9"><text:line-break/></text:span><text:span text:style-name="T9">Syna Słowo wiekuiste, </text:span><text:span text:style-name="T9"><text:line-break/></text:span><text:span text:style-name="T9">z Duchem wszechświat wielbi cały, </text:span><text:span text:style-name="T9"><text:line-break/></text:span><text:span text:style-name="T9">Królem chwały Tyś, o Chryste. <text:s/>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113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52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53" draw:style-name="dp1" draw:master-page-name="Domyślny" presentation:use-date-time-name="dtd1">
        <draw:custom-shape draw:style-name="gr114" draw:text-style-name="P2" draw:layer="layout" svg:width="25.4cm" svg:height="19.05cm" svg:x="0cm" svg:y="0cm">
          <text:list text:style-name="L1">
            <text:list-header>
              <text:p text:style-name="P1"><text:span text:style-name="T9">Tyś Rodzica Syn z wiek wieka, </text:span><text:span text:style-name="T9"><text:line-break/></text:span><text:span text:style-name="T9">by świat zbawić swoim zgonem, </text:span><text:span text:style-name="T9"><text:line-break/></text:span><text:span text:style-name="T9">przyoblókłszy się w człowieka, </text:span><text:span text:style-name="T9"><text:line-break/></text:span><text:span text:style-name="T9">nie wzgardziłeś Panny łonem.</text:span><text:span text:style-name="T9"><text:line-break/></text:span><text:span text:style-name="T9"> </text:span><text:span text:style-name="T9"><text:line-break/></text:span><text:span text:style-name="T9">Tyś pokruszył śmierci wrota, </text:span><text:span text:style-name="T9"><text:line-break/></text:span><text:span text:style-name="T9">starł jej oścień w męki dobie </text:span><text:span text:style-name="T9"><text:line-break/></text:span><text:span text:style-name="T9">i rajskiego kraj żywota, </text:span><text:span text:style-name="T9"><text:line-break/></text:span><text:span text:style-name="T9">otworzyłeś wiernym sobie.</text:span><text:span text:style-name="T9"><text:line-break/></text:span><text:span text:style-name="T9"><text:line-break/></text:span><text:span text:style-name="T9">Po prawicy siedzisz Boga, </text:span><text:span text:style-name="T9"><text:line-break/></text:span><text:span text:style-name="T9">w chwale Ojca, Syn Jedyny, </text:span><text:span text:style-name="T9"><text:line-break/></text:span><text:span text:style-name="T9">lecz gdy zagrzmi trąba sroga, </text:span><text:span text:style-name="T9"><text:line-break/></text:span><text:span text:style-name="T9">przyjdziesz sądzić ludzkie czyny. 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115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53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54" draw:style-name="dp1" draw:master-page-name="Domyślny" presentation:use-date-time-name="dtd1">
        <draw:custom-shape draw:style-name="gr116" draw:text-style-name="P2" draw:layer="layout" svg:width="25.4cm" svg:height="19.05cm" svg:x="0cm" svg:y="0cm">
          <text:list text:style-name="L1">
            <text:list-header>
              <text:p text:style-name="P1"><text:span text:style-name="T9">Prosim, słudzy łask niegodni, </text:span><text:span text:style-name="T9"><text:line-break/></text:span><text:span text:style-name="T9">wspomóż, obmyj grzech co plami, </text:span><text:span text:style-name="T9"><text:line-break/></text:span><text:span text:style-name="T9">gdyś odkupił nas od zbrodni </text:span><text:span text:style-name="T9"><text:line-break/></text:span><text:span text:style-name="T9">drogiej swojej Krwi strugami. </text:span><text:span text:style-name="T9"><text:line-break/></text:span><text:span text:style-name="T9"><text:line-break/></text:span><text:span text:style-name="T9">Ze Świętymi w blaskach mocy, </text:span><text:span text:style-name="T9"><text:line-break/></text:span><text:span text:style-name="T9">wiecznej chwały zlej nam zdroje: </text:span><text:span text:style-name="T9"><text:line-break/></text:span><text:span text:style-name="T9">zbaw o Panie, lud sierocy, </text:span><text:span text:style-name="T9"><text:line-break/></text:span><text:span text:style-name="T9">błogosław dziedzictwo swoje.</text:span><text:span text:style-name="T9"><text:line-break/></text:span><text:span text:style-name="T9"><text:line-break/></text:span><text:span text:style-name="T9">Rządź je, broń po wszystkie lata,</text:span><text:span text:style-name="T9"><text:line-break/></text:span><text:span text:style-name="T9">prowadź w niebios błogie bramy, </text:span><text:span text:style-name="T9"><text:line-break/></text:span><text:span text:style-name="T9">my w dzień każdy, Władco świata,</text:span><text:span text:style-name="T9"><text:line-break/></text:span><text:span text:style-name="T9">Imię Twoje wysławiamy. 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117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54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55" draw:style-name="dp1" draw:master-page-name="Domyślny" presentation:use-date-time-name="dtd1">
        <draw:custom-shape draw:style-name="gr118" draw:text-style-name="P2" draw:layer="layout" svg:width="25.4cm" svg:height="19.05cm" svg:x="0cm" svg:y="0cm">
          <text:list text:style-name="L1">
            <text:list-header>
              <text:p text:style-name="P1"><text:span text:style-name="T9">Po wiek wieków nie ustanie, </text:span><text:span text:style-name="T9"><text:line-break/></text:span><text:span text:style-name="T9">pieśń, co sławi Twoje czyny, </text:span><text:span text:style-name="T9"><text:line-break/></text:span><text:span text:style-name="T9">o, w dniu onym racz nas Panie</text:span><text:span text:style-name="T9"><text:line-break/></text:span><text:span text:style-name="T9">od wszelakiej ustrzec winy.</text:span><text:span text:style-name="T9"><text:line-break/></text:span><text:span text:style-name="T9"> </text:span><text:span text:style-name="T9"><text:line-break/></text:span><text:span text:style-name="T9">Zjaw swą litość w życiu całym </text:span><text:span text:style-name="T9"><text:line-break/></text:span><text:span text:style-name="T9">tym, co żebrzą Twej opieki, </text:span><text:span text:style-name="T9"><text:line-break/></text:span><text:span text:style-name="T9">Tobie Panie zaufałem, </text:span><text:span text:style-name="T9"><text:line-break/></text:span><text:span text:style-name="T9">nie zawstydzę się na wieki. 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119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55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56" draw:style-name="dp1" draw:master-page-name="Domyślny" presentation:use-date-time-name="dtd1">
        <draw:custom-shape draw:style-name="gr120" draw:text-style-name="P2" draw:layer="layout" svg:width="25.4cm" svg:height="19.05cm" svg:x="0cm" svg:y="0cm">
          <text:list text:style-name="L1">
            <text:list-header>
              <text:p text:style-name="P1"><text:span text:style-name="T11">K. Niebo i ziemia się cieszą. Alleluja</text:span><text:span text:style-name="T11"><text:line-break/></text:span><text:span text:style-name="T11"><text:line-break/></text:span><text:span text:style-name="T11">W. Ze zmartwychwstania Twojego, Chryste. Alleluja</text:span><text:span text:style-name="T1"> 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6">
          <draw:custom-shape draw:style-name="gr121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56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57" draw:style-name="dp1" draw:master-page-name="Domyślny" presentation:use-date-time-name="dtd1">
        <draw:custom-shape draw:style-name="gr122" draw:text-style-name="P2" draw:layer="layout" svg:width="25.4cm" svg:height="19.05cm" svg:x="0cm" svg:y="0cm">
          <text:list text:style-name="L1">
            <text:list-header>
              <text:p text:style-name="P1"><text:span text:style-name="T1">Wesel się Królowo miła,</text:span><text:span text:style-name="T1"><text:line-break/></text:span><text:span text:style-name="T1">bo Ten, któregoś zrodziła,</text:span><text:span text:style-name="T1"><text:line-break/></text:span><text:span text:style-name="T1">zmartwychwstał Pan nad panami.</text:span><text:span text:style-name="T1"><text:line-break/></text:span><text:span text:style-name="T1">módl się do niego za nami.</text:span><text:span text:style-name="T1"><text:line-break/></text:span><text:span text:style-name="T1">Alleluja, alleluja!</text:span><text:span text:style-name="T1"><text:line-break/></text:span><text:span text:style-name="T1"><text:line-break/></text:span><text:span text:style-name="T1"><text:line-break/></text:span><text:span text:style-name="T1">Ciesz się i wesel się w niebie, </text:span><text:span text:style-name="T1"><text:line-break/></text:span><text:span text:style-name="T1">proś Go za nami w potrzebie, </text:span><text:span text:style-name="T1"><text:line-break/></text:span><text:span text:style-name="T1">byśmy się też tam dostali </text:span><text:span text:style-name="T1"><text:line-break/></text:span><text:span text:style-name="T1">i na wiek wieków śpiewali. </text:span><text:span text:style-name="T1"><text:line-break/></text:span><text:span text:style-name="T1">Alleluja, alleluja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123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57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58" draw:style-name="dp3" draw:master-page-name="Domyślny" presentation:presentation-page-layout-name="AL1T19">
        <draw:frame presentation:style-name="pr2" draw:text-style-name="P7" draw:layer="layout" svg:width="25.4cm" svg:height="19.05cm" svg:x="0cm" svg:y="0cm" presentation:class="title" presentation:user-transformed="true">
          <draw:text-box>
            <text:list text:style-name="L1">
              <text:list-header>
                <text:p text:style-name="P25"><text:span text:style-name="T1">Alleluja! Jezus żyje, już Go dłużej grób nie kryje, w którym trzy dni spoczywał.</text:span><text:span text:style-name="T1"><text:line-break/></text:span><text:span text:style-name="T1"><text:line-break/></text:span><text:span text:style-name="T1">Alleluja! Przezwyciężył Jezus czarta, co nas więził w tej haniebnej niewoli.</text:span><text:span text:style-name="T1"><text:line-break/></text:span><text:span text:style-name="T1"><text:line-break/></text:span><text:span text:style-name="T1">Alleluja! Tryumfuje prawda, a fałsz ustępuje </text:span><text:span text:style-name="T1"><text:line-break/></text:span><text:span text:style-name="T1">z ziemi oswobodzonej.</text:span><text:span text:style-name="T1"><text:line-break/></text:span><text:span text:style-name="T1"><text:line-break/></text:span><text:span text:style-name="T1">Alleluja! Złość zgromiona, a niewinność wyniesiona odzyskała swe prawa.</text:span></text:p>
              </text:list-header>
            </text:list>
          </draw:text-box>
        </draw:frame>
        <presentation:notes draw:style-name="dp6">
          <draw:page-thumbnail draw:layer="layout" svg:width="12.7cm" svg:height="9.525cm" svg:x="3.175cm" svg:y="1.905cm" draw:page-number="58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59" draw:style-name="dp3" draw:master-page-name="Domyślny" presentation:presentation-page-layout-name="AL1T19">
        <draw:frame presentation:style-name="pr2" draw:text-style-name="P7" draw:layer="layout" svg:width="25.4cm" svg:height="19.05cm" svg:x="0cm" svg:y="0cm" presentation:class="title" presentation:user-transformed="true">
          <draw:text-box>
            <text:list text:style-name="L1">
              <text:list-header>
                <text:p text:style-name="P25"><text:span text:style-name="T1">Alleluja! Zmartwychwstały jest zastawem wiecznej chwały, którą krwawo wyjednał.</text:span><text:span text:style-name="T1"><text:line-break/></text:span><text:span text:style-name="T1"><text:line-break/></text:span><text:span text:style-name="T1">Alleluja! I my wiemy, że też z grobów powstaniemy, jak nasz powstał Zbawiciel.</text:span><text:span text:style-name="T1"><text:line-break/></text:span><text:span text:style-name="T1"><text:line-break/></text:span><text:span text:style-name="T1">Alleluja! Zaśpiewajmy, wdzięcznym sercem cześć oddajmy Zbawcy Zmartwychwstałemu.</text:span></text:p>
              </text:list-header>
            </text:list>
          </draw:text-box>
        </draw:frame>
        <presentation:notes draw:style-name="dp6">
          <draw:page-thumbnail draw:layer="layout" svg:width="12.7cm" svg:height="9.525cm" svg:x="3.175cm" svg:y="1.905cm" draw:page-number="59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60" draw:style-name="dp1" draw:master-page-name="Domyślny" presentation:use-date-time-name="dtd1">
        <draw:custom-shape draw:style-name="gr124" draw:text-style-name="P2" draw:layer="layout" svg:width="25.4cm" svg:height="19.05cm" svg:x="0cm" svg:y="0cm">
          <text:list text:style-name="L1">
            <text:list-header>
              <text:p text:style-name="P1"><text:span text:style-name="T1">„</text:span><text:span text:style-name="T1">Nie lękajcie się,</text:span><text:span text:style-name="T1"><text:line-break/></text:span><text:span text:style-name="T1">lecz idźcie powiedzieć mym braciom,</text:span><text:span text:style-name="T1"><text:line-break/></text:span><text:span text:style-name="T1">niech oni idą do Galilei, </text:span><text:span text:style-name="T1"><text:line-break/></text:span><text:span text:style-name="T1">tam Mnie zobaczą.”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 presentation:use-date-time-name="dtd1">
          <draw:custom-shape draw:style-name="gr125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60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61" draw:style-name="dp1" draw:master-page-name="Domyślny" presentation:use-date-time-name="dtd1">
        <draw:custom-shape draw:style-name="gr126" draw:text-style-name="P27" draw:layer="layout" svg:width="25.4cm" svg:height="19.05cm" svg:x="0cm" svg:y="0cm">
          <text:list text:style-name="L1">
            <text:list-header>
              <text:p text:style-name="P26"><text:span text:style-name="T1">Głoście radosną nowinę,</text:span><text:span text:style-name="T1"><text:line-break/></text:span><text:span text:style-name="T1">niech będzie słyszana,</text:span><text:span text:style-name="T1"><text:line-break/></text:span><text:span text:style-name="T1">po krańce ziemi rozpowiadajcie,</text:span><text:span text:style-name="T1"><text:line-break/></text:span><text:span text:style-name="T1">że Pan wyzwolił swój naród. /X 3</text:span><text:span text:style-name="T1"><text:line-break/></text:span><text:span text:style-name="T1">Alleluja!</text:span><text:span text:style-name="T1"><text:line-break/></text:span><text:span text:style-name="T1">Że Pan wyzwolił swój naród. /X 3 </text:span><text:span text:style-name="T1"><text:line-break/></text:span><text:span text:style-name="T1">Alleluja! Alleluja! Alleluja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6">
          <draw:custom-shape draw:style-name="gr127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61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62" draw:style-name="dp1" draw:master-page-name="Domyślny" presentation:use-date-time-name="dtd1">
        <draw:custom-shape draw:style-name="gr128" draw:text-style-name="P2" draw:layer="layout" svg:width="25.4cm" svg:height="19.05cm" svg:x="0cm" svg:y="0cm">
          <text:list text:style-name="L1">
            <text:list-header>
              <text:p text:style-name="P1"><text:span text:style-name="T1">Zmartwychwstały Pan Królestwo objął dziś, </text:span><text:span text:style-name="T1"><text:line-break/></text:span><text:span text:style-name="T1">Wszechmogący Wódz okazał swoją moc. Zakwitł Krzyż i karmi, chroni mnie, </text:span><text:span text:style-name="T1"><text:line-break/></text:span><text:span text:style-name="T1">Jezus Pan rozdaje życie swe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129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62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63" draw:style-name="dp1" draw:master-page-name="Domyślny" presentation:use-date-time-name="dtd1">
        <draw:custom-shape draw:style-name="gr130" draw:text-style-name="P2" draw:layer="layout" svg:width="25.4cm" svg:height="19.05cm" svg:x="0cm" svg:y="0cm">
          <text:list text:style-name="L1">
            <text:list-header>
              <text:p text:style-name="P1"><text:span text:style-name="T1">Milczący Baranek, Baranek zabity, </text:span><text:span text:style-name="T1"><text:line-break/></text:span><text:span text:style-name="T1">wybawił dziś nas z niewoli tego świata. </text:span><text:span text:style-name="T1"><text:line-break/></text:span><text:span text:style-name="T1">Hańbą okrył śmierć, nasza Pascha, </text:span><text:span text:style-name="T1"><text:line-break/></text:span><text:span text:style-name="T1">On wywiódł dziś nas ze śmierci do życia.</text:span><text:span text:style-name="T1"><text:line-break/></text:span><text:span text:style-name="T1"><text:line-break/></text:span><text:span text:style-name="T1"><text:line-break/></text:span><text:span text:style-name="T1">Zmartwychwstały Pan Królestwo objął dziś, </text:span><text:span text:style-name="T1"><text:line-break/></text:span><text:span text:style-name="T1">Wszechmogący Wódz okazał swoją moc. Zakwitł Krzyż i karmi, chroni mnie, </text:span><text:span text:style-name="T1"><text:line-break/></text:span><text:span text:style-name="T1">Jezus Pan rozdaje życie swe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131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63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64" draw:style-name="dp1" draw:master-page-name="Domyślny" presentation:use-date-time-name="dtd1">
        <draw:custom-shape draw:style-name="gr132" draw:text-style-name="P2" draw:layer="layout" svg:width="25.4cm" svg:height="19.05cm" svg:x="0cm" svg:y="0cm">
          <text:list text:style-name="L1">
            <text:list-header>
              <text:p text:style-name="P1"><text:span text:style-name="T1">W Ablu zabity, w Izaaku związany, wzgardzony w Jakubie, w Józefie sprzedany. </text:span><text:span text:style-name="T1"><text:line-break/></text:span><text:span text:style-name="T1">Zrodzony z Maryi, przepięknej owieczki, </text:span><text:span text:style-name="T1"><text:line-break/></text:span><text:span text:style-name="T1">złożony w ofierze powstaje dziś z martwych.</text:span><text:span text:style-name="T1"><text:line-break/></text:span><text:span text:style-name="T1"><text:line-break/></text:span><text:span text:style-name="T1"><text:line-break/></text:span><text:span text:style-name="T1">Zmartwychwstały Pan Królestwo objął dziś, </text:span><text:span text:style-name="T1"><text:line-break/></text:span><text:span text:style-name="T1">Wszechmogący Wódz okazał swoją moc. Zakwitł Krzyż i karmi, chroni mnie, </text:span><text:span text:style-name="T1"><text:line-break/></text:span><text:span text:style-name="T1">Jezus Pan rozdaje życie swe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133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64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65" draw:style-name="dp1" draw:master-page-name="Domyślny" presentation:use-date-time-name="dtd1">
        <draw:custom-shape draw:style-name="gr134" draw:text-style-name="P2" draw:layer="layout" svg:width="25.4cm" svg:height="19.05cm" svg:x="0cm" svg:y="0cm">
          <text:list text:style-name="L1">
            <text:list-header>
              <text:p text:style-name="P1"><text:span text:style-name="T1">Zstępuje z nieba w nasze cierpienia, </text:span><text:span text:style-name="T1"><text:line-break/></text:span><text:span text:style-name="T1">by wyprowadzić nas z ciemności do światła. </text:span><text:span text:style-name="T1"><text:line-break/></text:span><text:span text:style-name="T1">Wzięty ze stada, zawieszony na drzewie, naznacza nas Duchem i własną krwią.</text:span><text:span text:style-name="T1"><text:line-break/></text:span><text:span text:style-name="T1"><text:line-break/></text:span><text:span text:style-name="T1"><text:line-break/></text:span><text:span text:style-name="T1">Zmartwychwstały Pan Królestwo objął dziś, </text:span><text:span text:style-name="T1"><text:line-break/></text:span><text:span text:style-name="T1">Wszechmogący Wódz okazał swoją moc. Zakwitł Krzyż i karmi, chroni mnie, </text:span><text:span text:style-name="T1"><text:line-break/></text:span><text:span text:style-name="T1">Jezus Pan rozdaje życie swe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>
          <draw:custom-shape draw:style-name="gr135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65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66" draw:style-name="dp1" draw:master-page-name="Domyślny" presentation:use-date-time-name="dtd1">
        <draw:custom-shape draw:style-name="gr136" draw:text-style-name="P2" draw:layer="layout" svg:width="25.4cm" svg:height="19.05cm" svg:x="0cm" svg:y="0cm">
          <text:list text:style-name="L1">
            <text:list-header>
              <text:p text:style-name="P1"><text:span text:style-name="T1">Alleluja, alleluja, alleluja, alleluja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 presentation:use-date-time-name="dtd1">
          <draw:custom-shape draw:style-name="gr137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66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67" draw:style-name="dp1" draw:master-page-name="Domyślny" presentation:use-date-time-name="dtd1">
        <draw:custom-shape draw:style-name="gr138" draw:text-style-name="P29" draw:layer="layout" svg:width="25.4cm" svg:height="19.05cm" svg:x="0cm" svg:y="0cm">
          <text:list text:style-name="L1">
            <text:list-header>
              <text:p text:style-name="P28"><text:span text:style-name="T12">Niech zabrzmi Panu chwała w niebiosach,</text:span><text:span text:style-name="T12"><text:line-break/></text:span><text:span text:style-name="T12">na wysokościach cześć niech oddadzą.</text:span><text:span text:style-name="T12"><text:line-break/></text:span><text:span text:style-name="T12">Wielbijcie Pana Duchy niebieskie.</text:span><text:span text:style-name="T12"><text:line-break/></text:span><text:span text:style-name="T12">wielbijcie Pana Jego zastępy.</text:span><text:span text:style-name="T12"><text:line-break/></text:span><text:span text:style-name="T12"><text:line-break/></text:span><text:span text:style-name="T1">Alleluja, alleluja, alleluja, alleluja!</text:span><text:span text:style-name="T12"><text:line-break/></text:span><text:span text:style-name="T12"> </text:span><text:span text:style-name="T12"><text:line-break/></text:span><text:span text:style-name="T12">Słońce, księżycu wielbijcie Pana,</text:span><text:span text:style-name="T12"><text:line-break/></text:span><text:span text:style-name="T12">gwiazdy świecące wielbijcie Pana.</text:span><text:span text:style-name="T12"><text:line-break/></text:span><text:span text:style-name="T12">Niebiosa niebios wielbijcie Pana,</text:span><text:span text:style-name="T12"><text:line-break/></text:span><text:span text:style-name="T12">wody podniebne wielbijcie Pana.</text:span><text:span text:style-name="T12"><text:line-break/></text:span><text:span text:style-name="T12"><text:line-break/></text:span><text:span text:style-name="T1">Alleluja, alleluja, alleluja, alleluja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 presentation:use-date-time-name="dtd1">
          <draw:custom-shape draw:style-name="gr139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67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68" draw:style-name="dp1" draw:master-page-name="Domyślny" presentation:use-date-time-name="dtd1">
        <draw:custom-shape draw:style-name="gr140" draw:text-style-name="P29" draw:layer="layout" svg:width="25.4cm" svg:height="19.05cm" svg:x="0cm" svg:y="0cm">
          <text:list text:style-name="L1">
            <text:list-header>
              <text:p text:style-name="P28"><text:span text:style-name="T12">Niech wszyscy wielbią imię Pana,</text:span><text:span text:style-name="T12"><text:line-break/></text:span><text:span text:style-name="T12">bo Jego Słowo stwarza wciąż wszystko.</text:span><text:span text:style-name="T12"><text:line-break/></text:span><text:span text:style-name="T12">Bo tylko Jego imię jest wzniosłe,</text:span><text:span text:style-name="T12"><text:line-break/></text:span><text:span text:style-name="T12">niechaj na wieki brzmi Jego chwała.</text:span><text:span text:style-name="T12"><text:line-break/></text:span><text:span text:style-name="T12"> </text:span><text:span text:style-name="T12"><text:line-break/></text:span><text:span text:style-name="T12">Alleluja, alleluja, alleluja, alleluja!</text:span><text:span text:style-name="T12"><text:line-break/></text:span><text:span text:style-name="T12"> </text:span><text:span text:style-name="T12"><text:line-break/></text:span><text:span text:style-name="T12">On daje siłę swemu ludowi,</text:span><text:span text:style-name="T12"><text:line-break/></text:span><text:span text:style-name="T12">z prochu podnosi swoich przyjaciół.</text:span><text:span text:style-name="T12"><text:line-break/></text:span><text:span text:style-name="T12">Jest Bogiem bliskim dla Izraela,</text:span><text:span text:style-name="T12"><text:line-break/></text:span><text:span text:style-name="T12">swoich wybranych On sam umacnia.</text:span><text:span text:style-name="T12"><text:line-break/></text:span><text:span text:style-name="T12"><text:line-break/></text:span><text:span text:style-name="T1">Alleluja, alleluja, alleluja, alleluja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 presentation:use-date-time-name="dtd1">
          <draw:custom-shape draw:style-name="gr141" draw:text-style-name="P4" draw:layer="layout" svg:width="8.224cm" svg:height="1.239cm" svg:x="10.791cm" svg:y="24.126cm">
            <text:list text:style-name="L2">
              <text:list-header>
                <text:p text:style-name="P3"><text:span text:style-name="T2"><text:page-number>&lt;numer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layer="layout" svg:width="12.7cm" svg:height="9.525cm" svg:x="3.175cm" svg:y="1.905cm" draw:page-number="68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69" draw:style-name="dp1" draw:master-page-name="Domyślny" presentation:use-date-time-name="dtd1">
        <draw:custom-shape draw:style-name="gr142" draw:text-style-name="P31" draw:layer="layout" svg:width="25.4cm" svg:height="19.05cm" svg:x="0cm" svg:y="0cm">
          <text:list text:style-name="L1">
            <text:list-header>
              <text:p text:style-name="P30"><text:span text:style-name="T1">Chrześcijanie, klaszczcie w dłonie! Alleluja! </text:span></text:p>
              <text:p text:style-name="P30"><text:span text:style-name="T1">Pan nasz dzisiaj zmartwychwstał! Alleluja! </text:span></text:p>
              <text:p text:style-name="P30"><text:span text:style-name="T1">Książę śmierci w hańbie tonie! </text:span></text:p>
              <text:p text:style-name="P30"><text:span text:style-name="T1">Chrystus włada wraz!</text:span></text:p>
              <text:p text:style-name="P30"><text:span text:style-name="T1">Przed Zwycięzcą się pokłońmy, </text:span></text:p>
              <text:p text:style-name="P30"><text:span text:style-name="T1">który zbawił nas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6">
          <draw:page-thumbnail draw:layer="layout" svg:width="7.144cm" svg:height="9.525cm" svg:x="5.953cm" svg:y="1.931cm" draw:page-number="69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70" draw:style-name="dp3" draw:master-page-name="Domyślny" presentation:presentation-page-layout-name="AL1T19">
        <draw:frame presentation:style-name="pr2" draw:text-style-name="P7" draw:layer="layout" svg:width="25.4cm" svg:height="19.05cm" svg:x="0cm" svg:y="0cm" presentation:class="title" presentation:user-transformed="true">
          <draw:text-box>
            <text:list text:style-name="L1">
              <text:list-header>
                <text:p text:style-name="P32"><text:span text:style-name="T1">Starłszy w proch szatana rogi, alleluja,</text:span><text:span text:style-name="T1"><text:line-break/></text:span><text:span text:style-name="T1">Pan nasz dzisiaj zmartwychwstał! Alleluja! </text:span><text:span text:style-name="T1"><text:line-break/></text:span><text:span text:style-name="T1">Złupił piekieł chciwe progi, </text:span><text:span text:style-name="T1"><text:line-break/></text:span><text:span text:style-name="T1">wywiódł dusze z mąk.</text:span><text:span text:style-name="T1"><text:line-break/></text:span><text:span text:style-name="T1">Hufiec ich anielski mnogi odprowadzał stąd.</text:span></text:p>
              </text:list-header>
            </text:list>
          </draw:text-box>
        </draw:frame>
        <presentation:notes draw:style-name="dp6">
          <draw:page-thumbnail draw:layer="layout" svg:width="12.7cm" svg:height="9.525cm" svg:x="3.175cm" svg:y="1.905cm" draw:page-number="70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71" draw:style-name="dp3" draw:master-page-name="Domyślny" presentation:presentation-page-layout-name="AL1T19">
        <draw:frame presentation:style-name="pr2" draw:text-style-name="P7" draw:layer="layout" svg:width="25.4cm" svg:height="19.05cm" svg:x="0cm" svg:y="0cm" presentation:class="title" presentation:user-transformed="true">
          <draw:text-box>
            <text:list text:style-name="L1">
              <text:list-header>
                <text:p text:style-name="P32"><text:span text:style-name="T1">Wzięty w jeństwo duch otchłani! Alleluja! </text:span><text:span text:style-name="T1"><text:line-break/></text:span><text:span text:style-name="T1">Pan nasz dzisiaj zmartwychwstał! Alleluja! </text:span><text:span text:style-name="T1"><text:line-break/></text:span><text:span text:style-name="T1">Idą z piekieł zratowani do niebieskich drzwi. </text:span><text:span text:style-name="T1"><text:line-break/></text:span><text:span text:style-name="T1">Pieśnią, psalmem, hosannami </text:span><text:span text:style-name="T1"><text:line-break/></text:span><text:span text:style-name="T1">niebo, ziemia brzmi.</text:span></text:p>
              </text:list-header>
            </text:list>
          </draw:text-box>
        </draw:frame>
        <presentation:notes draw:style-name="dp6">
          <draw:page-thumbnail draw:layer="layout" svg:width="12.7cm" svg:height="9.525cm" svg:x="3.175cm" svg:y="1.905cm" draw:page-number="71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72" draw:style-name="dp3" draw:master-page-name="Domyślny" presentation:presentation-page-layout-name="AL1T19">
        <draw:frame presentation:style-name="pr2" draw:text-style-name="P7" draw:layer="layout" svg:width="25.4cm" svg:height="19.05cm" svg:x="0cm" svg:y="0cm" presentation:class="title" presentation:user-transformed="true">
          <draw:text-box>
            <text:list text:style-name="L1">
              <text:list-header>
                <text:p text:style-name="P32"><text:span text:style-name="T1">Bogu Ojcu chwałę głoście! Alleluja! </text:span><text:span text:style-name="T1"><text:line-break/></text:span><text:span text:style-name="T1">Pan nasz dzisiaj zmartwychwstał! Alleluja! </text:span><text:span text:style-name="T1"><text:line-break/></text:span><text:span text:style-name="T1">Przed tron Zbawcy pienia wznoście,</text:span><text:span text:style-name="T1"><text:line-break/></text:span><text:span text:style-name="T1">proście Chrysta łask, </text:span><text:span text:style-name="T1"><text:line-break/></text:span><text:span text:style-name="T1">a Duchowi cześć niech roście </text:span><text:span text:style-name="T1"><text:line-break/></text:span><text:span text:style-name="T1">jedna w każdy czas.</text:span></text:p>
              </text:list-header>
            </text:list>
          </draw:text-box>
        </draw:frame>
        <presentation:notes draw:style-name="dp6">
          <draw:page-thumbnail draw:layer="layout" svg:width="12.7cm" svg:height="9.525cm" svg:x="3.175cm" svg:y="1.905cm" draw:page-number="72" presentation:class="page"/>
          <draw:frame presentation:style-name="pr1" draw:text-style-name="P5" draw:layer="layout" svg:width="15.24cm" svg:height="11.43cm" svg:x="1.905cm" svg:y="12.065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Arial" svg:font-family="Arial" style:font-pitch="variable"/>
    <style:font-face style:name="Arial1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Microsoft YaHei1" svg:font-family="'Microsoft YaHei'" style:font-family-generic="swiss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Kształty" draw:style="rectangular" draw:cx="50%" draw:cy="50%" draw:start-color="#cccccc" draw:end-color="#ffffff" draw:start-intensity="100%" draw:end-intensity="100%" draw:angle="0deg" draw:border="0%"/>
    <draw:gradient draw:name="Wypełninone_20_niebieskim" draw:display-name="Wypełninone niebieskim" draw:style="linear" draw:start-color="#729fcf" draw:end-color="#355269" draw:start-intensity="100%" draw:end-intensity="100%" draw:angle="30deg" draw:border="0%"/>
    <draw:gradient draw:name="Wypełnione" draw:style="linear" draw:start-color="#ffffff" draw:end-color="#cccccc" draw:start-intensity="100%" draw:end-intensity="100%" draw:angle="30deg" draw:border="0%"/>
    <draw:gradient draw:name="Wypełnione_20_czerwonym" draw:display-name="Wypełnione czerwonym" draw:style="linear" draw:start-color="#ff6d6d" draw:end-color="#c9211e" draw:start-intensity="100%" draw:end-intensity="100%" draw:angle="30deg" draw:border="0%"/>
    <draw:gradient draw:name="Wypełnione_20_zielonym" draw:display-name="Wypełnione zielonym" draw:style="linear" draw:start-color="#77bc65" draw:end-color="#127622" draw:start-intensity="100%" draw:end-intensity="100%" draw:angle="30deg" draw:border="0%"/>
    <draw:gradient draw:name="Wypełnione_20_żółtym" draw:display-name="Wypełnione żółtym" draw:style="linear" draw:start-color="#ffde59" draw:end-color="#b47804" draw:start-intensity="100%" draw:end-intensity="100%" draw:angle="30deg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pl" fo:country="PL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cm" fo:margin-right="0cm" fo:margin-top="0.04cm" fo:margin-bottom="0.04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family="Arial" style:font-pitch="variable" fo:font-size="18pt" fo:font-style="normal" fo:text-shadow="none" style:text-underline-style="none" fo:font-weight="normal" style:font-name-asian="Arial" style:font-family-asian="Arial" style:font-pitch-asian="variable" style:font-size-asian="18pt" style:font-style-asian="normal" style:font-weight-asian="normal" style:font-name-complex="Arial" style:font-family-complex="Arial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iekt_20_bez_20_wypełnienia_20_i_20_bez_20_linii" style:display-name="Obiekt bez wypełnienia i bez linii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Kształty"/>
      <style:text-properties fo:font-size="14pt" fo:font-weight="bold"/>
    </style:style>
    <style:style style:name="Filled" style:family="graphic" style:parent-style-name="Shapes">
      <style:graphic-properties draw:fill="gradient" draw:fill-gradient-name="Wypełnione"/>
    </style:style>
    <style:style style:name="Filled_20_Blue" style:display-name="Filled Blue" style:family="graphic" style:parent-style-name="Filled">
      <style:graphic-properties draw:fill-gradient-name="Wypełninone_20_niebieskim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Wypełnione_20_zielonym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Wypełnione_20_czerwonym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Wypełnione_20_żółtym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Domyślny-background" style:family="presentation">
      <style:graphic-properties draw:stroke="none" draw:fill="solid" draw:fill-color="#000000" draw:textarea-horizontal-align="center" draw:textarea-vertical-align="middle" draw:shadow-color="#808080"/>
      <style:paragraph-properties fo:text-align="center"/>
    </style:style>
    <style:style style:name="Domyślny-backgroundobjects" style:family="presentation">
      <style:graphic-properties draw:textarea-horizontal-align="justify" draw:textarea-vertical-align="top" fo:padding-top="0.13cm" fo:padding-bottom="0.13cm" fo:padding-left="0.25cm" fo:padding-right="0.25cm" draw:shadow="hidden" draw:shadow-offset-x="0.2cm" draw:shadow-offset-y="0.2cm" draw:shadow-color="#808080">
        <text:list-style style:name="Domyślny-backgroundobject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cm" fo:margin-right="0cm" fo:margin-top="0.04cm" fo:margin-bottom="0.04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18pt" fo:font-style="normal" fo:text-shadow="none" style:text-underline-style="none" fo:font-weight="normal" style:font-name-asian="Arial" style:font-family-asian="Arial" style:font-pitch-asian="variable" style:font-size-asian="18pt" style:font-style-asian="normal" style:font-weight-asian="normal" style:font-name-complex="Arial" style:font-family-complex="Arial" style:font-pitch-complex="variable" style:font-size-complex="18pt" style:font-style-complex="normal" style:font-weight-complex="normal" style:font-relief="none"/>
    </style:style>
    <style:style style:name="Domyślny-notes" style:family="presentation">
      <style:graphic-properties draw:stroke="none" draw:fill="none">
        <text:list-style style:name="Domyślny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cm" fo:margin-right="0cm" fo:margin-top="0.159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family="'Times New Roman'" style:font-family-generic="roman" style:font-pitch="variable" fo:font-size="12pt" fo:font-style="normal" fo:text-shadow="none" style:text-underline-style="none" fo:font-weight="normal" fo:background-color="transparent" style:font-name-asian="Microsoft YaHei" style:font-family-asian="'Microsoft YaHei'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Domyślny-outline1" style:family="presentation">
      <style:graphic-properties draw:stroke="none" draw:fill="none" draw:textarea-horizontal-align="justify" draw:textarea-vertical-align="top" draw:auto-grow-height="false" draw:fit-to-size="false" style:shrink-to-fit="true" fo:padding-top="0.13cm" fo:padding-bottom="0.13cm" fo:padding-left="0.25cm" fo:padding-right="0.25cm">
        <text:list-style style:name="Domyślny-outline1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.953cm" fo:margin-right="0cm" fo:margin-top="0.322cm" fo:margin-bottom="0.04cm" fo:line-height="100%" fo:text-align="start" fo:text-indent="-0.953cm" style:punctuation-wrap="simple" style:line-break="normal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style:font-pitch="variable" fo:font-size="32pt" fo:font-style="normal" fo:text-shadow="none" style:text-underline-style="none" fo:font-weight="normal" fo:background-color="transparent" style:font-name-asian="Arial" style:font-family-asian="Arial" style:font-pitch-asian="variable" style:font-size-asian="32pt" style:font-style-asian="normal" style:font-weight-asian="normal" style:font-name-complex="Arial" style:font-family-complex="Arial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omyślny-outline2" style:family="presentation" style:parent-style-name="Domyślny-outline1">
      <style:graphic-properties>
        <text:list-style style:name="Domyślny-outline2">
          <text:list-level-style-bullet text:level="1" text:bullet-char="•">
            <style:list-level-properties text:min-label-width="0.953cm"/>
            <style:text-properties style:font-name="Times New Roman" fo:color="#000000" fo:font-size="100%"/>
          </text:list-level-style-bullet>
          <text:list-level-style-number text:level="2" style:num-format="">
            <style:list-level-properties/>
            <style:text-properties fo:color="#000000" fo:font-size="100%"/>
          </text:list-level-style-number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2.064cm" fo:margin-right="0cm" fo:margin-top="0.287cm" fo:margin-bottom="0.04cm" fo:line-height="100%" fo:text-align="start" fo:text-indent="-0.794cm" style:punctuation-wrap="simple" style:line-break="normal" style:writing-mode="lr-tb" style:font-independent-line-spacing="true">
        <style:tab-stops>
          <style:tab-stop style:position="0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8pt" fo:font-style="normal" fo:text-shadow="none" style:text-underline-style="none" fo:font-weight="normal" style:font-name-asian="Arial" style:font-family-asian="Arial" style:font-pitch-asian="variable" style:font-size-asian="28pt" style:font-style-asian="normal" style:font-weight-asian="normal" style:font-name-complex="Arial" style:font-family-complex="Arial" style:font-pitch-complex="variable" style:font-size-complex="28pt" style:font-style-complex="normal" style:font-weight-complex="normal" style:font-relief="none"/>
    </style:style>
    <style:style style:name="Domyślny-outline3" style:family="presentation" style:parent-style-name="Domyślny-outline2">
      <style:paragraph-properties fo:margin-left="3.175cm" fo:margin-right="0cm" fo:margin-top="0.251cm" fo:margin-bottom="0.04cm" fo:line-height="100%" fo:text-align="start" fo:text-indent="-0.635cm" style:punctuation-wrap="simple" style:line-break="normal" style:writing-mode="lr-tb" style:font-independent-line-spacing="true">
        <style:tab-stops>
          <style:tab-stop style:position="0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4pt" fo:font-style="normal" fo:text-shadow="none" style:text-underline-style="none" fo:font-weight="normal" style:font-name-asian="Arial" style:font-family-asian="Arial" style:font-pitch-asian="variable" style:font-size-asian="24pt" style:font-style-asian="normal" style:font-weight-asian="normal" style:font-name-complex="Arial" style:font-family-complex="Arial" style:font-pitch-complex="variable" style:font-size-complex="24pt" style:font-style-complex="normal" style:font-weight-complex="normal" style:font-relief="none"/>
    </style:style>
    <style:style style:name="Domyślny-outline4" style:family="presentation" style:parent-style-name="Domyślny-outline3">
      <style:paragraph-properties fo:margin-left="4.445cm" fo:margin-right="0cm" fo:margin-top="0.216cm" fo:margin-bottom="0.04cm" fo:line-height="100%" fo:text-align="start" fo:text-indent="-0.635cm" style:punctuation-wrap="simple" style:line-break="normal" style:writing-mode="lr-tb" style:font-independent-line-spacing="true">
        <style:tab-stops>
          <style:tab-stop style:position="0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Arial" style:font-family-asian="Arial" style:font-pitch-asian="variable" style:font-size-asian="20pt" style:font-style-asian="normal" style:font-weight-asian="normal" style:font-name-complex="Arial" style:font-family-complex="Arial" style:font-pitch-complex="variable" style:font-size-complex="20pt" style:font-style-complex="normal" style:font-weight-complex="normal" style:font-relief="none"/>
    </style:style>
    <style:style style:name="Domyślny-outline5" style:family="presentation" style:parent-style-name="Domyślny-outline4">
      <style:paragraph-properties fo:margin-left="5.715cm" fo:margin-right="0cm" fo:margin-top="0.216cm" fo:margin-bottom="0.04cm" fo:line-height="100%" fo:text-align="start" fo:text-indent="-0.635cm" style:punctuation-wrap="simple" style:line-break="normal" style:writing-mode="lr-tb" style:font-independent-line-spacing="true">
        <style:tab-stops>
          <style:tab-stop style:position="0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Arial" style:font-family-asian="Arial" style:font-pitch-asian="variable" style:font-size-asian="20pt" style:font-style-asian="normal" style:font-weight-asian="normal" style:font-name-complex="Arial" style:font-family-complex="Arial" style:font-pitch-complex="variable" style:font-size-complex="20pt" style:font-style-complex="normal" style:font-weight-complex="normal" style:font-relief="none"/>
    </style:style>
    <style:style style:name="Domyślny-outline6" style:family="presentation" style:parent-style-name="Domyślny-outline5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Arial" style:font-family-asian="Arial" style:font-pitch-asian="variable" style:font-size-asian="20pt" style:font-style-asian="normal" style:font-weight-asian="normal" style:font-name-complex="Arial" style:font-family-complex="Arial" style:font-pitch-complex="variable" style:font-size-complex="20pt" style:font-style-complex="normal" style:font-weight-complex="normal" style:font-relief="none"/>
    </style:style>
    <style:style style:name="Domyślny-outline7" style:family="presentation" style:parent-style-name="Domyślny-outline6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Arial" style:font-family-asian="Arial" style:font-pitch-asian="variable" style:font-size-asian="20pt" style:font-style-asian="normal" style:font-weight-asian="normal" style:font-name-complex="Arial" style:font-family-complex="Arial" style:font-pitch-complex="variable" style:font-size-complex="20pt" style:font-style-complex="normal" style:font-weight-complex="normal" style:font-relief="none"/>
    </style:style>
    <style:style style:name="Domyślny-outline8" style:family="presentation" style:parent-style-name="Domyślny-outline7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Arial" style:font-family-asian="Arial" style:font-pitch-asian="variable" style:font-size-asian="20pt" style:font-style-asian="normal" style:font-weight-asian="normal" style:font-name-complex="Arial" style:font-family-complex="Arial" style:font-pitch-complex="variable" style:font-size-complex="20pt" style:font-style-complex="normal" style:font-weight-complex="normal" style:font-relief="none"/>
    </style:style>
    <style:style style:name="Domyślny-outline9" style:family="presentation" style:parent-style-name="Domyślny-outline8">
      <style:paragraph-properties fo:margin-left="0cm" fo:margin-right="0cm" fo:margin-top="0.176cm" fo:margin-bottom="0cm" fo:line-height="100%" fo:text-align="start" fo:text-indent="0cm" style:punctuation-wrap="simple" style:line-break="normal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Arial" style:font-family-asian="Arial" style:font-pitch-asian="variable" style:font-size-asian="20pt" style:font-style-asian="normal" style:font-weight-asian="normal" style:font-name-complex="Arial" style:font-family-complex="Arial" style:font-pitch-complex="variable" style:font-size-complex="20pt" style:font-style-complex="normal" style:font-weight-complex="normal" style:font-relief="none"/>
    </style:style>
    <style:style style:name="Domyślny-subtitle" style:family="presentation">
      <style:graphic-properties draw:stroke="none" draw:fill="none" draw:textarea-vertical-align="middle">
        <text:list-style style:name="Domyślny-sub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.953cm" fo:margin-right="0cm" fo:margin-top="0.322cm" fo:margin-bottom="0.04cm" fo:line-height="100%" fo:text-align="center" fo:text-indent="-0.953cm" style:punctuation-wrap="simple" style:line-break="normal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style:font-pitch="variable" fo:font-size="32pt" fo:font-style="normal" fo:text-shadow="none" style:text-underline-style="none" fo:font-weight="normal" fo:background-color="transparent" style:font-name-asian="Arial" style:font-family-asian="Arial" style:font-pitch-asian="variable" style:font-size-asian="32pt" style:font-style-asian="normal" style:font-weight-asian="normal" style:font-name-complex="Arial" style:font-family-complex="Arial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omyślny-title" style:family="presentation">
      <style:graphic-properties draw:stroke="none" draw:fill="none" draw:textarea-horizontal-align="justify" draw:textarea-vertical-align="middle" fo:padding-top="0.13cm" fo:padding-bottom="0.13cm" fo:padding-left="0.25cm" fo:padding-right="0.25cm">
        <text:list-style style:name="Domyślny-title">
          <text:list-level-style-number text:level="1" style:num-format="">
            <style:list-level-properties/>
            <style:text-properties fo:color="#000000" fo:font-size="100%"/>
          </text:list-level-style-number>
        </text:list-style>
      </style:graphic-properties>
      <style:paragraph-properties fo:margin-left="0cm" fo:margin-right="0cm" fo:margin-top="0.04cm" fo:margin-bottom="0.04cm" fo:line-height="100%" fo:text-align="center" fo:text-indent="0cm" style:punctuation-wrap="simple" style:line-break="normal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style:font-pitch="variable" fo:font-size="44pt" fo:font-style="normal" fo:text-shadow="none" style:text-underline-style="none" fo:font-weight="normal" fo:background-color="transparent" style:font-name-asian="Arial" style:font-family-asian="Arial" style:font-pitch-asian="variable" style:font-size-asian="44pt" style:font-style-asian="normal" style:font-weight-asian="normal" style:font-name-complex="Arial" style:font-family-complex="Arial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9">
      <presentation:placeholder presentation:object="title" svg:x="2.058cm" svg:y="1.743cm" svg:width="23.912cm" svg:height="3.507cm"/>
    </style:presentation-page-layout>
  </office:styles>
  <office:automatic-styles>
    <style:page-layout style:name="PM0">
      <style:page-layout-properties fo:margin-top="0cm" fo:margin-bottom="0cm" fo:margin-left="0cm" fo:margin-right="0cm" fo:page-width="19.05cm" fo:page-height="25.4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solid" draw:fill-color="#000000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27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27cm"/>
      <style:paragraph-properties style:writing-mode="lr-tb"/>
    </style:style>
    <style:style style:name="Mgr3" style:family="graphic" style:parent-style-name="standard">
      <style:graphic-properties draw:stroke="none" draw:fill="none" draw:fill-color="#ffffff" draw:textarea-horizontal-align="left" draw:textarea-vertical-align="middle" draw:auto-grow-height="false" fo:min-height="1.032cm" fo:min-width="5.396cm" fo:padding-top="0.13cm" fo:padding-bottom="0.13cm" fo:padding-left="0.25cm" fo:padding-right="0.25cm" fo:wrap-option="no-wrap" draw:shadow-color="#808080"/>
    </style:style>
    <style:style style:name="Mgr4" style:family="graphic" style:parent-style-name="standard">
      <style:graphic-properties draw:stroke="none" draw:fill="none" draw:fill-color="#ffffff" draw:textarea-horizontal-align="left" draw:textarea-vertical-align="middle" draw:auto-grow-height="false" fo:min-height="1.032cm" fo:min-width="7.513cm" fo:padding-top="0.13cm" fo:padding-bottom="0.13cm" fo:padding-left="0.25cm" fo:padding-right="0.25cm" fo:wrap-option="no-wrap" draw:shadow-color="#808080"/>
    </style:style>
    <style:style style:name="Mgr5" style:family="graphic" style:parent-style-name="standard" style:list-style-name="ML2">
      <style:graphic-properties draw:stroke="none" draw:fill="none" draw:fill-color="#ffffff" draw:textarea-horizontal-align="justify" draw:textarea-vertical-align="top" draw:auto-grow-height="false" draw:auto-grow-width="false" fo:min-height="1.284cm" fo:min-width="0cm" fo:padding-top="0.13cm" fo:padding-bottom="0.13cm" fo:padding-left="0.25cm" fo:padding-right="0.25cm" fo:wrap-option="wrap" draw:shadow-color="#808080"/>
      <style:paragraph-properties style:writing-mode="lr-tb"/>
    </style:style>
    <style:style style:name="Mgr6" style:family="graphic" style:parent-style-name="standard">
      <style:graphic-properties draw:stroke="none" svg:stroke-width="0.026cm" svg:stroke-color="#000000" draw:stroke-linejoin="miter" draw:fill="solid" draw:fill-color="#ffffff" draw:textarea-horizontal-align="center" draw:textarea-vertical-align="middle" draw:shadow-color="#808080" style:protect="position size"/>
    </style:style>
    <style:style style:name="Mgr7" style:family="graphic" style:parent-style-name="standard">
      <style:graphic-properties draw:stroke="none" draw:fill="solid" draw:fill-color="#ffffff" draw:textarea-horizontal-align="left" draw:textarea-vertical-align="middle" draw:auto-grow-height="false" fo:min-height="25.138cm" fo:min-width="18.548cm" fo:padding-top="0.13cm" fo:padding-bottom="0.13cm" fo:padding-left="0.25cm" fo:padding-right="0.25cm" fo:wrap-option="no-wrap" draw:shadow-color="#808080"/>
    </style:style>
    <style:style style:name="Mgr8" style:family="graphic" style:parent-style-name="standard">
      <style:graphic-properties draw:stroke="none" draw:fill="none" draw:fill-color="#ffffff" draw:textarea-horizontal-align="left" draw:textarea-vertical-align="middle" draw:auto-grow-height="false" fo:min-height="0.979cm" fo:min-width="7.724cm" fo:padding-top="0.13cm" fo:padding-bottom="0.13cm" fo:padding-left="0.25cm" fo:padding-right="0.25cm" fo:wrap-option="no-wrap" draw:shadow-color="#808080"/>
    </style:style>
    <style:style style:name="Mgr9" style:family="graphic" style:parent-style-name="standard" style:list-style-name="ML2">
      <style:graphic-properties draw:stroke="none" draw:fill="none" draw:fill-color="#ffffff" draw:textarea-horizontal-align="justify" draw:textarea-vertical-align="bottom" draw:auto-grow-height="false" draw:auto-grow-width="false" fo:min-height="1.231cm" fo:min-width="0cm" fo:padding-top="0.13cm" fo:padding-bottom="0.13cm" fo:padding-left="0.25cm" fo:padding-right="0.25cm" fo:wrap-option="wrap" draw:shadow-color="#808080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none" draw:fill-color="#ffffff"/>
      <style:paragraph-properties style:writing-mode="lr-tb" style:font-independent-line-spacing="true"/>
    </style:style>
    <style:style style:name="MP6" style:family="paragraph">
      <style:paragraph-properties fo:margin-left="0cm" fo:margin-right="0cm" fo:margin-top="0.04cm" fo:margin-bottom="0.04cm" fo:text-align="end" fo:text-indent="0cm" style:punctuation-wrap="hanging" style:line-break="strict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  <style:tab-stop style:position="28.703cm"/>
          <style:tab-stop style:position="29.951cm"/>
        </style:tab-stops>
      </style:paragraph-properties>
    </style:style>
    <style:style style:name="MP7" style:family="paragraph">
      <loext:graphic-properties draw:fill="none" draw:fill-color="#ffffff"/>
      <style:paragraph-properties fo:margin-left="0cm" fo:margin-right="0cm" fo:margin-top="0.04cm" fo:margin-bottom="0.04cm" fo:text-align="end" fo:text-indent="0cm" style:punctuation-wrap="hanging" style:line-break="strict" style:writing-mode="lr-tb" style:font-independent-line-spacing="true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  <style:tab-stop style:position="28.703cm"/>
          <style:tab-stop style:position="29.951cm"/>
        </style:tab-stops>
      </style:paragraph-properties>
    </style:style>
    <style:style style:name="MP8" style:family="paragraph">
      <loext:graphic-properties draw:fill="solid" draw:fill-color="#ffffff"/>
      <style:paragraph-properties fo:text-align="center"/>
    </style:style>
    <style:style style:name="MP9" style:family="paragraph">
      <loext:graphic-properties draw:fill="solid" draw:fill-color="#ffffff"/>
      <style:paragraph-properties style:writing-mode="lr-tb" style:font-independent-line-spacing="true"/>
    </style:style>
    <style:style style:name="MT1" style:family="text">
      <style:text-properties fo:color="#000000" loext:opacity="100%" fo:font-size="14pt" fo:language="pl" fo:country="PL" style:font-size-asian="14pt" style:language-asian="pl" style:country-asian="PL" style:font-size-complex="14pt" style:language-complex="pl" style:country-complex="PL"/>
    </style:style>
    <style:style style:name="MT2" style:family="text">
      <style:text-properties fo:color="#000000" loext:opacity="100%" fo:font-size="12pt" fo:language="pl" fo:country="PL" style:font-size-asian="12pt" style:language-asian="pl" style:country-asian="PL" style:font-size-complex="12pt" style:language-complex="pl" style:country-complex="PL"/>
    </style:style>
    <text:list-style style:name="ML1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–">
        <style:list-level-properties text:space-before="1.27cm" text:min-label-width="0.794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  <text:list-style style:name="ML2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–">
        <style:list-level-properties text:space-before="1.27cm" text:min-label-width="0.794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024cm" svg:height="6.017cm" svg:x="1cm" svg:y="2.404cm"/>
      <draw:page-thumbnail draw:layer="backgroundobjects" svg:width="8.024cm" svg:height="6.017cm" svg:x="1cm" svg:y="9.69cm"/>
      <draw:page-thumbnail draw:layer="backgroundobjects" svg:width="8.024cm" svg:height="6.017cm" svg:x="1cm" svg:y="16.976cm"/>
      <draw:page-thumbnail draw:layer="backgroundobjects" svg:width="8.024cm" svg:height="6.017cm" svg:x="10.025cm" svg:y="2.404cm"/>
      <draw:page-thumbnail draw:layer="backgroundobjects" svg:width="8.024cm" svg:height="6.017cm" svg:x="10.025cm" svg:y="9.69cm"/>
      <draw:page-thumbnail draw:layer="backgroundobjects" svg:width="8.024cm" svg:height="6.017cm" svg:x="10.025cm" svg:y="16.976cm"/>
      <draw:frame draw:style-name="Mgr1" draw:text-style-name="MP2" draw:layer="backgroundobjects" svg:width="8.266cm" svg:height="1.269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8.266cm" svg:height="1.269cm" svg:x="10.783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8.266cm" svg:height="1.269cm" svg:x="0cm" svg:y="24.13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8.266cm" svg:height="1.269cm" svg:x="10.783cm" svg:y="24.13cm" presentation:class="page-number">
        <draw:text-box>
          <text:p text:style-name="MP3"><text:page-number>&lt;numer&gt;</text:page-number></text:p>
        </draw:text-box>
      </draw:frame>
    </style:handout-master>
    <style:master-page style:name="Domyślny" style:page-layout-name="PM1" draw:style-name="Mdp1">
      <draw:frame presentation:style-name="Domyślny-title" draw:layer="backgroundobjects" svg:width="22.82cm" svg:height="3.135cm" svg:x="1.27cm" svg:y="0.762cm" presentation:class="title" presentation:placeholder="true">
        <draw:text-box/>
      </draw:frame>
      <draw:frame presentation:style-name="Domyślny-outline1" draw:layer="backgroundobjects" svg:width="22.82cm" svg:height="12.532cm" svg:x="1.27cm" svg:y="4.445cm" presentation:class="outline" presentation:placeholder="true">
        <draw:text-box/>
      </draw:frame>
      <draw:custom-shape draw:style-name="Mgr3" draw:text-style-name="MP5" draw:layer="backgroundobjects" svg:width="5.896cm" svg:height="1.292cm" svg:x="1.27cm" svg:y="17.348cm">
        <text:p/>
        <draw:enhanced-geometry svg:viewBox="0 0 21600 21600" draw:type="mso-spt202" draw:enhanced-path="M 0 0 L 21600 0 21600 21600 0 21600 0 0 Z N"/>
      </draw:custom-shape>
      <draw:custom-shape draw:style-name="Mgr4" draw:text-style-name="MP5" draw:layer="backgroundobjects" svg:width="8.013cm" svg:height="1.292cm" svg:x="8.678cm" svg:y="17.348cm">
        <text:p/>
        <draw:enhanced-geometry svg:viewBox="0 0 21600 21600" draw:type="mso-spt202" draw:enhanced-path="M 0 0 L 21600 0 21600 21600 0 21600 0 0 Z N"/>
      </draw:custom-shape>
      <draw:frame draw:style-name="Mgr5" draw:text-style-name="MP7" draw:layer="backgroundobjects" svg:width="5.887cm" svg:height="1.283cm" svg:x="18.202cm" svg:y="17.347cm" presentation:class="page-number">
        <draw:text-box>
          <text:list text:style-name="ML2">
            <text:list-header>
              <text:p text:style-name="MP6"><text:span text:style-name="MT1"><text:page-number>&lt;numer&gt;</text:page-number></text:span></text:p>
            </text:list-header>
          </text:list>
        </draw:text-box>
      </draw:frame>
      <presentation:notes style:page-layout-name="PM0">
        <draw:rect draw:style-name="Mgr6" draw:text-style-name="MP8" draw:layer="backgroundobjects" svg:width="19.05cm" svg:height="25.4cm" svg:x="0cm" svg:y="0cm">
          <text:p/>
        </draw:rect>
        <draw:custom-shape draw:style-name="Mgr7" draw:text-style-name="MP9" draw:layer="backgroundobjects" svg:width="19.05cm" svg:height="25.4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9" draw:layer="backgroundobjects" svg:width="19.05cm" svg:height="25.4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9" draw:layer="backgroundobjects" svg:width="19.05cm" svg:height="25.4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9" draw:layer="backgroundobjects" svg:width="19.05cm" svg:height="25.4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9" draw:layer="backgroundobjects" svg:width="19.05cm" svg:height="25.4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9" draw:layer="backgroundobjects" svg:width="19.05cm" svg:height="25.4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9" draw:layer="backgroundobjects" svg:width="19.05cm" svg:height="25.4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9" draw:layer="backgroundobjects" svg:width="19.05cm" svg:height="25.4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9" draw:layer="backgroundobjects" svg:width="19.05cm" svg:height="25.4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8" draw:text-style-name="MP5" draw:layer="backgroundobjects" svg:width="8.224cm" svg:height="1.239cm" svg:x="0cm" svg:y="0cm">
          <text:p/>
          <draw:enhanced-geometry svg:viewBox="0 0 21600 21600" draw:type="mso-spt202" draw:enhanced-path="M 0 0 L 21600 0 21600 21600 0 21600 0 0 Z N"/>
        </draw:custom-shape>
        <draw:custom-shape draw:style-name="Mgr8" draw:text-style-name="MP5" draw:layer="backgroundobjects" svg:width="8.224cm" svg:height="1.239cm" svg:x="10.791cm" svg:y="0cm">
          <text:p/>
          <draw:enhanced-geometry svg:viewBox="0 0 21600 21600" draw:type="mso-spt202" draw:enhanced-path="M 0 0 L 21600 0 21600 21600 0 21600 0 0 Z N"/>
        </draw:custom-shape>
        <draw:page-thumbnail presentation:style-name="Domyślny-title" draw:layer="backgroundobjects" svg:width="12.66cm" svg:height="9.485cm" svg:x="3.175cm" svg:y="1.904cm" presentation:class="page"/>
        <draw:frame presentation:style-name="Domyślny-notes" draw:layer="backgroundobjects" svg:width="15.2cm" svg:height="11.39cm" svg:x="1.905cm" svg:y="12.065cm" presentation:class="notes" presentation:placeholder="true">
          <draw:text-box/>
        </draw:frame>
        <draw:custom-shape draw:style-name="Mgr8" draw:text-style-name="MP5" draw:layer="backgroundobjects" svg:width="8.224cm" svg:height="1.239cm" svg:x="0cm" svg:y="24.126cm">
          <text:p/>
          <draw:enhanced-geometry svg:viewBox="0 0 21600 21600" draw:type="mso-spt202" draw:enhanced-path="M 0 0 L 21600 0 21600 21600 0 21600 0 0 Z N"/>
        </draw:custom-shape>
        <draw:frame draw:style-name="Mgr9" draw:text-style-name="MP7" draw:layer="backgroundobjects" svg:width="8.215cm" svg:height="1.23cm" svg:x="10.79cm" svg:y="24.126cm" presentation:class="page-number">
          <draw:text-box>
            <text:list text:style-name="ML2">
              <text:list-header>
                <text:p text:style-name="MP6"><text:span text:style-name="MT2"><text:page-number>&lt;numer&gt;</text:page-number></text:span></text:p>
              </text:list-header>
            </text:list>
          </draw:text-box>
        </draw:frame>
      </presentation:notes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dc:title>Radosna Światłości, Prawdziwa Jedyna Mądrości, Jezu Chryste, Panie nasz.</dc:title>
    <dc:date>2024-03-29T06:42:07.997000000</dc:date>
    <meta:editing-cycles>5</meta:editing-cycles>
    <meta:editing-duration>PT22M40S</meta:editing-duration>
    <meta:document-statistic meta:object-count="324"/>
    <meta:generator>LibreOffice/7.3.1.3$Windows_X86_64 LibreOffice_project/a69ca51ded25f3eefd52d7bf9a5fad8c90b87951</meta:generator>
  </office:meta>
</office:document-meta>
</file>